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llingstraat 84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juli 2026 heeft de gemeente een aanvraag ontvangen voor het plaatsen van zonwering op het boventerras op locatie Hellingstraat 84 in Muiden. De aanvraag is geregistreerd onder zaaknummer Z2026-0000164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46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46</meta:user-defined>
    <meta:user-defined meta:name="DCTERMS.abstract">Betreft: Aanvraag op locatie Hellingstraat 84 in Muid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Hellingstraat 84 in M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3</meta:user-defined>
    <meta:user-defined meta:name="OVERHEIDop.GmbID/DC.identifier">gmb-2026-374673</meta:user-defined>
    <meta:user-defined meta:name="OVERHEIDop.versieInformatie"/>
  </office:meta>
</office:document-meta>
</file>