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De Wittenkade 33-HL 1052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 verbouwen van een gemeentelijk monument en maken muurdorbraak</text:p>
            <text:p text:style-name="common-al">Besluit: aanvraag ingetrokken</text:p>
            <text:p text:style-name="common-al">Ingetrokken op: 03-08-2026</text:p>
            <text:p text:style-name="common-al">Zaakadres: De Wittenkade 33-HL 1052AB Amsterdam</text:p>
            <text:p text:style-name="common-al">Zaaknummer: Z2026-028137</text:p>
            <text:p text:style-name="common-al">DSO-nummer: 2026062501723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67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37</meta:user-defined>
    <meta:user-defined meta:name="DCTERMS.abstract">intern verbouwen van een gemeentelijk monument en maken muurd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De Wittenkade 33-HL 1052AB Amsterdam</meta:user-defined>
    <meta:user-defined meta:name="DCTERMS.W3CDTF/DCTERMS.available">2026-08-05</meta:user-defined>
    <meta:user-defined meta:name="DCTERMS.W3CDTF/OVERHEIDop.jaargang">2026</meta:user-defined>
    <meta:user-defined meta:name="OVERHEIDop.externeBijlage">Z2026-028137 OW Aanvraag intrekken op verzoek|exb-2026-27991</meta:user-defined>
    <meta:user-defined meta:name="OVERHEIDop.publicationIssue">374670</meta:user-defined>
    <meta:user-defined meta:name="OVERHEIDop.GmbID/DC.identifier">gmb-2026-374670</meta:user-defined>
    <meta:user-defined meta:name="OVERHEIDop.versieInformatie"/>
  </office:meta>
</office:document-meta>
</file>