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evenementenvergunning 4 en 11 augustus 2026, NEC play-offs Koningsplein - Koning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5-08-2026</text:p>
            <text:p text:style-name="common-al">
            <text:span text:style-name="nadrukvet">Omschrijving: </text:span>Wijziging evenementenvergunning (Koningstraat 21 6511 LA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7580</text:p>
            <text:p text:style-name="common-al">
            <text:span text:style-name="nadrukvet">Product: </text:span>Wijziging evenementenvergunning</text:p>
            <text:p text:style-name="common-al">
            <text:span text:style-name="nadrukvet">Ontvangst: </text:span>03-08-2026</text:p>
            <text:p text:style-name="common-al">
            <text:span text:style-name="nadrukvet">Definitieve beschikking verzonden: </text:span>03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4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3 augustus 2026 tot en met 14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7580/9caf1a8d-f8af-4374-8e2e-b00c87e62299.pdf" xlink:type="simple">https://besluitenapv.nijmegen.nl/ZD2600097580/9caf1a8d-f8af-4374-8e2e-b00c87e62299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465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evenementenvergunning 4 en 11 augustus 2026, NEC play-offs Koningsplein - Koningstraat te Nijme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57</meta:user-defined>
    <meta:user-defined meta:name="OVERHEIDop.GmbID/DC.identifier">gmb-2026-374657</meta:user-defined>
    <meta:user-defined meta:name="OVERHEIDop.versieInformatie"/>
  </office:meta>
</office:document-meta>
</file>