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50 jaar gezondheidscentrum Bloemendaal op de locatie op 05-09-2026 tot en met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Een burger mag het evenement 50 jaar gezondheidscentrum Bloemendaal organiseren op de locatie t.h.v. gezondheidscentrum Bloemendaal op 05-09-2026.De vergunning is verzonden op 03-08-2026. Het zaaknummer van de vergunning is 1691087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03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46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905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50 jaar gezondheidscentrum Bloemendaal op de locatie op 05-09-2026 tot en met 05-09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54</meta:user-defined>
    <meta:user-defined meta:name="OVERHEIDop.GmbID/DC.identifier">gmb-2026-374654</meta:user-defined>
    <meta:user-defined meta:name="OVERHEIDop.versieInformatie"/>
  </office:meta>
</office:document-meta>
</file>