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saneren van het in zicht zijnde asbesthoudende leidingisolatie op zolder. en 2 zijwangen dakkapel, Tolhuisweg 11 7722 HS Dalf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3-08-2026</text:p>
            <text:p text:style-name="common-al">
            <text:span text:style-name="nadrukvet">Locatie:</text:span> Tolhuisweg 11 7722 HS Dalfsen</text:p>
            <text:p text:style-name="common-al">
            <text:span text:style-name="nadrukvet">Zaakomschrijving:</text:span> het saneren van het in zicht zijnde asbesthoudende leidingisolatie op zolder. en 2 zijwangen dakkapel</text:p>
            <text:p text:style-name="common-al">
            <text:span text:style-name="nadrukvet">Zaaknummer:</text:span> 0148112554</text:p>
            <text:p text:style-name="common-al">
            <text:span text:style-name="nadrukvet">Activiteiten:</text:span>
          </text:p>
            <text:p text:style-name="common-al">
            <text:span text:style-name="nadrukvet">Wij hebben een aanvraag voor een omgevingsvergunning ontvangen</text:span>
          </text:p>
            <text:p text:style-name="common-al">Burgemeester en wethouders van Dalfs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https://dalfsen.mijnafspraakmaken.nl/" xlink:type="simple">dalfsen.mijnafspraakmaken.nl/</text:a> of bel naar 14 0529. Wilt u hierbij het zaaknummer 0148112554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omgevingsloket@dalfsen.nl" xlink:type="simple">omgevingsloket@dalfsen.nl</text:a>. Wilt u hierbij het zaaknummer 014811255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7462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2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2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alf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48112554</meta:user-defined>
    <meta:user-defined meta:name="DCTERMS.abstract">het saneren van  het in zicht zijnde asbesthoudende leidingisolatie  op zolder. en 2 zijwangen dakkap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saneren van het in zicht zijnde asbesthoudende leidingisolatie op zolder. en 2 zijwangen dakkapel, Tolhuisweg 11 7722 HS Dalfs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4624</meta:user-defined>
    <meta:user-defined meta:name="OVERHEIDop.GmbID/DC.identifier">gmb-2026-374624</meta:user-defined>
    <meta:user-defined meta:name="OVERHEIDop.versieInformatie"/>
  </office:meta>
</office:document-meta>
</file>