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Burgemeester Cramergracht 138 1064A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1 zelfstandige woonruimte in 3 onzelfstandige woonruimten</text:p>
            <text:p text:style-name="common-al">Zaakadres: Burgemeester Cramergracht 138 1064AK Amsterdam</text:p>
            <text:p text:style-name="common-al">Datum ontvangst: 03-07-2026</text:p>
            <text:p text:style-name="common-al">Zaaknummer: Z2026-02940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62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9409</meta:user-defined>
    <meta:user-defined meta:name="DCTERMS.abstract">het 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Aanvraag omzettingsvergunning Burgemeester Cramergracht 138 1064AK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623</meta:user-defined>
    <meta:user-defined meta:name="OVERHEIDop.GmbID/DC.identifier">gmb-2026-374623</meta:user-defined>
    <meta:user-defined meta:name="OVERHEIDop.versieInformatie"/>
  </office:meta>
</office:document-meta>
</file>