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Veenstraat 97 7676AZ Westerhaar-Vriezenveensewijk, geaccepte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6-ODT-013514</text:p>
            <text:p text:style-name="common-al">
            <text:span text:style-name="nadrukvet">Verzonden: </text:span>30-07-2026</text:p>
            <text:p text:style-name="common-al">
            <text:span text:style-name="nadrukvet">Waar:</text:span> Veenstraat 97 7676AZ Westerhaar-Vriezenveensewijk</text:p>
            <text:p text:style-name="common-al">
            <text:span text:style-name="nadrukvet">Projectomschrijving:</text:span> ODT publicatie - De melding heeft betrekking op de activiteit(en):Saneren van de bodem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462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6-001517</meta:user-defined>
    <meta:user-defined meta:name="DCTERMS.abstract">Saneringsmelding Veenstraat 97 Westerhaar-Vriezenveensewij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Veenstraat 97 7676AZ Westerhaar-Vriezenveensewijk, geacceptee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22</meta:user-defined>
    <meta:user-defined meta:name="OVERHEIDop.GmbID/DC.identifier">gmb-2026-374622</meta:user-defined>
    <meta:user-defined meta:name="OVERHEIDop.versieInformatie"/>
  </office:meta>
</office:document-meta>
</file>