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9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0-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0-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1">
      <text:list-level-style-bullet text:bullet-char="-" text:level="1">
        <style:list-level-properties text:min-label-width="10mm"/>
      </text:list-level-style-bullet>
    </text:list-style>
    <text:list-style style:name="id1-3-2-4-131-1">
      <text:list-level-style-bullet text:bullet-char="-" text:level="1">
        <style:list-level-properties text:min-label-width="10mm"/>
      </text:list-level-style-bullet>
    </text:list-style>
    <text:list-style style:name="id1-3-2-4-131-2">
      <text:list-level-style-bullet text:bullet-char="-" text:level="1">
        <style:list-level-properties text:min-label-width="10mm"/>
      </text:list-level-style-bullet>
    </text:list-style>
    <text:list-style style:name="id1-3-2-4-131-3">
      <text:list-level-style-bullet text:bullet-char="-" text:level="1">
        <style:list-level-properties text:min-label-width="10mm"/>
      </text:list-level-style-bullet>
    </text:list-style>
  </office:automatic-styles>
  <office:body>
    <office:text>
      <text:p text:style-name="new_page_staatscourant"/>
      <text:p text:style-name="single-kop-titel"> Beleidsregels aanvraag transportcapaciteit en prioriteit woningbouwprojecten gemeente Steenwijkerland 2026</text:p>
      <text:section text:name="regeling_id1-3-2" text:style-name="regeling">
        <text:section text:name="aanhef_id1-3-2-1" text:style-name="aanhef">
          <text:section text:name="preambule_id1-3-2-1-1" text:style-name="preambule">
            <text:p text:style-name="al">Het college van burgemeester en wethouders van de gemeente Steenwijkerland;</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 vast te stellen de volgende beleidsregels:</text:p>
            <text:p text:style-name="al"/>
            <text:p text:style-name="al">
            <text:span text:style-name="nadrukvet">Beleidsregels aanvraag transportcapaciteit en prioriteit woningbouwprojecten gemeente Steenwijkerland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Steenwijkerland;</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 in Steenwijkerland nader gedefinieerd tot de verzorgingsgebieden per aanwezig hoogspannings/middenspanningsstation (Vollenhove, Zwartsluis en Steenwijk);</text:p>
              </text:list-item>
              <text:list-item text:style-override="id1-3-2-2-1-3-6">
                <text:number>-</text:number>
                <text:p text:style-name="al">hoogspannings/middenspanningsstation (HS/MS-station), plek waar de hoogspanning wordt omgezet naar middenspanning, voor Steenwijkerland te weten in Vollenhove, Zwartsluis en Steenwijk;</text:p>
              </text:list-item>
              <text:list-item text:style-override="id1-3-2-2-1-3-7">
                <text:number>-</text:number>
                <text:p text:style-name="al">netbeheerder: distributiesysteembeheerder als bedoeld in artikel 1.1 van de Energiewet die het distributiesysteem voor elektriciteit beheert in het congestiegebied;</text:p>
              </text:list-item>
              <text:list-item text:style-override="id1-3-2-2-1-3-8">
                <text:number>-</text:number>
                <text:p text:style-name="al">project: realisatie van een basisbehoefte, zijnde de functie woonbehoefte als bedoeld in tabel 3 van bijlage 3 van de Systeemcode Elektriciteit 2026; </text:p>
              </text:list-item>
              <text:list-item text:style-override="id1-3-2-2-1-3-9">
                <text:number>-</text:number>
                <text:p text:style-name="al">projectlocatie: locatie waar het project zal worden ontwikkeld; </text:p>
              </text:list-item>
              <text:list-item text:style-override="id1-3-2-2-1-3-10">
                <text:number>-</text:number>
                <text:p text:style-name="al">projectontwikkelaar: een rechtspersoon, stichting, vereniging of natuurlijke persoon die een project realiseert of initieert; </text:p>
              </text:list-item>
              <text:list-item text:style-override="id1-3-2-2-1-3-11">
                <text:number>-</text:number>
                <text:p text:style-name="al">prioriteringsverzoek: verzoek om prioriteit bij de toewijzing van transportcapaciteit als bedoeld in artikel 7.21 van de Systeemcode Elektriciteit 2026;</text:p>
              </text:list-item>
              <text:list-item text:style-override="id1-3-2-2-1-3-12">
                <text:number>-</text:number>
                <text:p text:style-name="al">projectdossier: geheel van documenten ter onderbouwing van een transportverzoek en, indien mogelijk, prioriteringsverzoek dat via het daartoe via de gemeentelijke website beschikbaar gestelde formulier is ingediend;</text:p>
              </text:list-item>
              <text:list-item text:style-override="id1-3-2-2-1-3-13">
                <text:number>-</text:number>
                <text:p text:style-name="al">transportcapaciteit: capaciteit voor het transport van elektriciteit op het distributienet;</text:p>
              </text:list-item>
              <text:list-item text:style-override="id1-3-2-2-1-3-14">
                <text:number>-</text:number>
                <text:p text:style-name="al">transportverzoek: verzoek tot het verzorgen van transport van elektriciteit als bedoeld in artikel 3.46, eerste lid, van de Energiewet;</text:p>
              </text:list-item>
              <text:list-item text:style-override="id1-3-2-2-1-3-15">
                <text:number>-</text:number>
                <text:p text:style-name="al">volgordelijst: de door de gemeente vastgestelde rangordelijst van woningbouwprojecten waarvoor transportcapaciteit wordt aangevraagd en, indien mogelijk,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Indien mogelijk per afzonderlijk HS/MS-station binnen het congestiegebied een afzonderlijke volgordelijst te worden vastgesteld.</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transportcapaciteit en prior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artikel 9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2 september 2026 via het via de gemeentelijke website beschikbaar gestelde digitale formulier.</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transportcapaciteit en indien mogelijk prioritering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via de gemeentelijke website beschikbaar gesteld formulier.</text:p>
              </text:list-item>
              <text:list-item text:style-override="id1-3-2-2-6-3">
                <text:number>2.</text:number>
                <text:p text:style-name="al">De gemeente stuurt binnen twee werkdagen een ontvangstbevestiging van het verzoek waarbij wordt nogmaals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mogelijkheid om het dossier nog aan te vullen. Dit kan uiterlijk tot aan de in artikel 5 lid 2 genoemde datum.</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voor een prioriteitsverzoek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Het colleg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 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waarbij een project hoger wordt gerangschikt als het project of de locatie van het project door de gemeenteraad is aangewezen of genoemd als project of locatie voor woningbouw.</text:p>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het gemeenteblad en door verzending aan de projectontwikkelaar,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dagen een kort geding aanhangig maken. Na deze termijn vervalt het recht om een kort geding aanhangig te maken. </text:p>
              </text:list-item>
              <text:list-item text:style-override="id1-3-2-2-13-3">
                <text:number>2.</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transportverzoek en, indien aan de orde, het prioriteringsverzoek in behandeling te nemen nadat de kort geding termijn, bedoeld in artikel 13 is verstreken, dan wel – als tijdig kort geding is ingesteld – nadat op het kort geding is beslist, tenzij de termijn van indienen van het project voor de uitspraak aanvangt, in dat geval wordt het verzoek ingediend.</text:p>
              </text:list-item>
              <text:list-item text:style-override="id1-3-2-2-15-3">
                <text:number>2.</text:number>
                <text:p text:style-name="al">De gemeente dient uitsluitend transportverzoeken en prioriteringsverzoeken in waarvoor voor de gemeente voldoende duidelijkheid bestaat over de financiële dekking voor de aanbetaling aan de netbeheerder op grond van financiële afspraken met een projectontwikkelaar, waarbij de projectontwikkelaar zich verplicht tot het voldoen van de financiële verplichtingen aan de netbeheerder en daarvoor materiële zekerheid biedt;</text:p>
              </text:list-item>
              <text:list-item text:style-override="id1-3-2-2-15-4">
                <text:number>3.</text:number>
                <text:p text:style-name="al">Door indiening van een verzoek overeenkomstig artikel 6 stemt de projectontwikkelaar uitdrukkelijk in met de in dit artikel genoemde financiële verplichting. </text:p>
              </text:list-item>
              <text:list-item text:style-override="id1-3-2-2-15-5">
                <text:number>4.</text:number>
                <text:p text:style-name="al">De gemeente spant zich in het indienen van de prioriteringsverzoeken af te stemmen met de andere gemeenten binnen het congestiegebied, dat wil zeggen per HS/MS-station, daarbij spelen zowel de rangorde op grond van artikel 9 en 10 als het evenredigheidsbeginsel een rol. </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Steenwijkerland 2026.</text:p>
          </text:section>
        </text:section>
        <text:section text:name="regeling-sluiting_id1-3-2-3" text:style-name="regeling-sluiting">
          <text:section text:name="ondertekening_id1-3-2-3-1">
            <text:p><text:span text:style-name="functie">Aldus vastgesteld in de vergadering van 21 juli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bij het besluit van het college van burgemeester en wethouders van de gemeente Steenwijkerland tot vaststelling van de Beleidsregels aanvraag transportcapaciteit en, indien mogelijk, prioriteit voor woningbouwprojecten Steenwijkerland 2026</text:p>
          <text:p text:style-name="al">
          <text:span text:style-name="nadrukvet">Algemeen</text:span>
        </text:p>
          <text:p text:style-name="al"/>
          <text:p text:style-name="al">
          <text:span text:style-name="nadrukcur">Inleiding</text:span>
        </text:p>
          <text:p text:style-name="al">Met deze beleidsregels geeft de gemeente Steenwijkerland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bij de artikelen 1, 2 lid 2, 3 onder e, 4 lid 2, 5 leden 2 en 3, 6 leden 1, 2 en 3, 8 aanhef, 9, 10 lid 1, 11 lid 1, 12 lid 1, 13 leden 1 en 2, 15 eigen keuzes gemaakt, die beter aansluiten bij de situatie van Steenwijkerland.</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3 lid 3 onder f <text:span text:style-name="nadrukvet">Verordening participatie Steenwijkerland 2023</text:span>.</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netbeheerders hebben aangegeven dat de gemeente binnen het congestiegebied op het niveau van de aanwezige HS/MS-stations (Vollenhove, Zwartsluis en Steenwijk) een volgordelijst moeten indienen. </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90">
            <text:list-item text:style-override="id1-3-2-4-90-1">
              <text:number>a.</text:number>
              <text:p text:style-name="al">naam, contactgegevens en rechtsvorm van de gemeente, dan wel naam, contactgegevens en rechtsvorm van de projectontwikkelaar;</text:p>
            </text:list-item>
            <text:list-item text:style-override="id1-3-2-4-90-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0-3">
              <text:number>c.</text:number>
              <text:p text:style-name="al">het verwachte totale aantal en type woningen (sociaal, midden huur, koop);</text:p>
            </text:list-item>
            <text:list-item text:style-override="id1-3-2-4-90-4">
              <text:number>d.</text:number>
              <text:p text:style-name="al">de verwachte elektrische belasting van het project, omvattende:</text:p>
              <text:list text:style-name="id1-3-2-4-90-4-3">
                <text:list-item text:style-override="id1-3-2-4-90-4-3-1">
                  <text:number>1.</text:number>
                  <text:p text:style-name="al">het aantal en de grootte (doorlaatwaarde) van de benodigde aansluitingen, uitgesplitst naar wooneenheden, collectieve voorzieningen en onlosmakelijk verbonden activiteiten;</text:p>
                </text:list-item>
                <text:list-item text:style-override="id1-3-2-4-90-4-3-2">
                  <text:number>2.</text:number>
                  <text:p text:style-name="al">de op planniveau gehanteerde wijze van verwarmen, als meest bepalende factor in de netbelasting;</text:p>
                </text:list-item>
                <text:list-item text:style-override="id1-3-2-4-90-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5">
            <text:list-item text:style-override="id1-3-2-4-95-1">
              <text:number>1.</text:number>
              <text:p text:style-name="al">Bestuursverklaring (zie artikel 5);</text:p>
            </text:list-item>
            <text:list-item text:style-override="id1-3-2-4-95-2">
              <text:number>2.</text:number>
              <text:p text:style-name="al">Civiele overeenkomst gemeente–ontwikkelaar (primair) óf omgevingsplan (fallback);</text:p>
            </text:list-item>
            <text:list-item text:style-override="id1-3-2-4-95-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7">
            <text:list-item text:style-override="id1-3-2-4-97-1">
              <text:number>1.</text:number>
              <text:p text:style-name="al">Bestuursverklaring (zie artikel 5);</text:p>
            </text:list-item>
            <text:list-item text:style-override="id1-3-2-4-97-2">
              <text:number>2.</text:number>
              <text:p text:style-name="al">Overeenkomst over collectieve woonvorm (primair) óf omgevingsplan (fallback).</text:p>
            </text:list-item>
          </text:list>
          <text:p text:style-name="al">Verder is van belang:</text:p>
          <text:list text:style-name="id1-3-2-4-99">
            <text:list-item text:style-override="id1-3-2-4-99-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9-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9-3">
              <text:number>3.</text:number>
              <text:p text:style-name="al">Een verklaring dat het gaat om een inspanningsverplichting van de gemeente tot het aanvragen van prioritering en transportcapaciteit, niet een resultaatsverplichting; en</text:p>
            </text:list-item>
            <text:list-item text:style-override="id1-3-2-4-99-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drie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1">
            <text:list-item text:style-override="id1-3-2-4-131-1">
              <text:number>-</text:number>
              <text:p text:style-name="al">Overeenkomst tussen gemeente en het Rijk over rijkssubsidies voor woningbouw.</text:p>
            </text:list-item>
            <text:list-item text:style-override="id1-3-2-4-131-2">
              <text:number>-</text:number>
              <text:p text:style-name="al">Prestatieafspraken tussen gemeenten en woningcorporaties.</text:p>
            </text:list-item>
            <text:list-item text:style-override="id1-3-2-4-131-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Het in deze stap opgenomen criterium houdt verband met de vastgelegde voorkeuren van de gemeenteraad.</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een beroepsmogelijkheid bij de civiele rechter te creëren door middel van een kort geding.</text:p>
          <text:p text:style-name="al"/>
          <text:p text:style-name="al">De beroepstermijn van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Vanaf het moment dat indiening mogelijk is, heeft een beroep geen blokkerende werking, omdat een eventueel te lage positie op de volgordelijst minder schadelijk is dan later indienen. Alle door anderen tussentijds ingediende projecten gaan dan immers voor. </text:p>
          <text:p text:style-name="al"/>
          <text:p text:style-name="al">Het tweede lid introduceert een contractuele vervaltermijn voor de kortgedingprocedure bij de civiele rechter. Het recht om een kortgedingprocedure aanhangig te maken vervalt tien kalenderdagen na bekendmaking van de volgordelijst. </text:p>
          <text:p text:style-name="al"/>
          <text:p text:style-name="al">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een kort geding aanhangig te maken. De gemeente volgt bij het indienen van de verzoeken de vastgestelde volgordelijst.</text:p>
          <text:p text:style-name="al"/>
          <text:p text:style-name="al">Het indienen van een transportverzoek en een prioriteringsverzoek bij de netbeheerder zal ertoe leiden dat de netbeheerder een offerte zal doen voor een netaansluiting. Bij akkoord gaat de gemeente een financiële verplichting aan jegens de netbeheerder en moet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Voor eigen projecten zal de gemeente zelf zorgen voor dekking. </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Daarbij is niet alleen de rangorde, maar ook het evenredigheidsbeginsel van belang, zodat ook andere redelijke argumenten kunnen worden meegewogen die bepalend zijn voor onze gemeente.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37461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1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1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Steenwijkerland</meta:user-defined>
    <meta:user-defined meta:name="OVERHEID.Informatietype/DC.type">officiële publicatie</meta:user-defined>
    <meta:user-defined meta:name="OVERHEIDop.Rubriek/DC.type">beleidsregel</meta:user-defined>
    <meta:user-defined meta:name="OVERHEID.Gemeente/DCTERMS.publisher">Steenwijkerland</meta:user-defined>
    <meta:user-defined meta:name="OVERHEID.Gemeente/OVERHEID.authority">Steenwijkerland</meta:user-defined>
    <meta:user-defined meta:name="OVERHEID.TaxonomieBeleidsagendaDecentraal/OVERHEID.category">Huisvesting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source">artikel 14 van Boek 3 van het Burgerlijk Wetboek]|[https://wetten.overheid.nl/BWBR0005291/2025-07-01#Boek3_Titeldeel1_Afdeling1_Artikel14</meta:user-defined>
    <meta:user-defined meta:name="DCTERMS.alternative">Beleidsregels aanvraag prioriteit transportcapaciteit woningbouwprojecten gemeente Steenwijkerland 2026</meta:user-defined>
    <dc:language>nl</dc:language>
    <meta:user-defined meta:name="OVERHEIDop.locatietype/OVERHEIDop.gebiedsmarkering">Gemeente</meta:user-defined>
    <meta:user-defined meta:name="DC.title">Beleidsregels aanvraag transportcapaciteit en prioriteit woningbouwprojecten gemeente Steenwijkerland 2026</meta:user-defined>
    <meta:user-defined meta:name="DCTERMS.W3CDTF/DCTERMS.available">2026-08-05</meta:user-defined>
    <meta:user-defined meta:name="DCTERMS.W3CDTF/OVERHEIDop.jaargang">2026</meta:user-defined>
    <meta:user-defined meta:name="OVERHEIDop.publicationIssue">374618</meta:user-defined>
    <meta:user-defined meta:name="OVERHEIDop.betreftRegeling">CVDR765387_1</meta:user-defined>
    <meta:user-defined meta:name="xs:date/OVERHEIDop.startdatum">2026-08-06</meta:user-defined>
    <meta:user-defined meta:name="OVERHEIDop.GmbID/DC.identifier">gmb-2026-374618</meta:user-defined>
    <meta:user-defined meta:name="OVERHEIDop.versieInformatie"/>
  </office:meta>
</office:document-meta>
</file>