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leine Fluitersweg t.o. nr. 245, Apeldoorn, het plaatsen van een telecommunicatiem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9-07-2026</text:p>
            <text:p text:style-name="common-al">Zaaknummer:  02006342148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6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2148</meta:user-defined>
    <dc:language>nl</dc:language>
    <meta:user-defined meta:name="OVERHEIDop.locatietype/OVERHEIDop.gebiedsmarkering">Vlak</meta:user-defined>
    <meta:user-defined meta:name="DC.title">Aanvraag Omgevingsvergunning Kleine Fluitersweg t.o. nr. 245, Apeldoorn, het plaatsen van een telecommunicatiema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17</meta:user-defined>
    <meta:user-defined meta:name="OVERHEIDop.GmbID/DC.identifier">gmb-2026-374617</meta:user-defined>
    <meta:user-defined meta:name="OVERHEIDop.versieInformatie"/>
  </office:meta>
</office:document-meta>
</file>