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 en het plaatsen van een bijgebouw, Tweede Compagnonsweg 1 Bonteb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en het plaatsen van een bijgebouw op het perceel Tweede Compagnonsweg 1, 8415 AL Bontebok (28-07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46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1330</meta:user-defined>
    <dc:language>nl</dc:language>
    <meta:user-defined meta:name="OVERHEIDop.locatietype/OVERHEIDop.gebiedsmarkering">Punt</meta:user-defined>
    <meta:user-defined meta:name="DC.title">AANVRAAG OMGEVINGSVERGUNNING, vergroten en veranderen van een woning en het plaatsen van een bijgebouw, Tweede Compagnonsweg 1 Bontebo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13</meta:user-defined>
    <meta:user-defined meta:name="OVERHEIDop.GmbID/DC.identifier">gmb-2026-374613</meta:user-defined>
    <meta:user-defined meta:name="OVERHEIDop.versieInformatie"/>
  </office:meta>
</office:document-meta>
</file>