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wijziging leidinggevende Alcoholwetvergunning Spijkerboor Holding B.V. Warmond, Z2026-000022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Melding wijziging leidinggevenden Alcoholwetvergunning (Z2025-00001241) voor Spijkerboor Holding B.V., Boekhorsterweg 21 in Warmond. Deze wijziging is gebaseerd op artikel 30a, lid 2 van de Alcoholwet.</text:p>
              </text:list-item>
            </text:list>
            <text:p text:style-name="common-al">
            <text:span text:style-name="nadrukcur">Datum besluit: </text:span>3 augustus 2026</text:p>
            <text:p text:style-name="common-al">
            <text:span text:style-name="nadrukcur">Uiterlijke reactiedatum: </text:span>14 september 2026</text:p>
            <text:p text:style-name="common-al">Kenmerk besluit: Z2026-00002225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7461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225</meta:user-defined>
    <dc:language>nl</dc:language>
    <meta:user-defined meta:name="OVERHEIDop.locatietype/OVERHEIDop.gebiedsmarkering">Vlak</meta:user-defined>
    <meta:user-defined meta:name="DC.title">Afgehandelde wijziging leidinggevende Alcoholwetvergunning Spijkerboor Holding B.V. Warmond, Z2026-00002225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10</meta:user-defined>
    <meta:user-defined meta:name="OVERHEIDop.GmbID/DC.identifier">gmb-2026-374610</meta:user-defined>
    <meta:user-defined meta:name="OVERHEIDop.versieInformatie"/>
  </office:meta>
</office:document-meta>
</file>