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De Derde Kamer - Grote Markt 34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5-08-2026</text:p>
            <text:p text:style-name="common-al">
            <text:span text:style-name="nadrukvet">Omschrijving: </text:span>Wijziging leidinggevende alcoholvergunning (Grote Markt 34 6511 KB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7487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07-07-2026</text:p>
            <text:p text:style-name="common-al">
            <text:span text:style-name="nadrukvet">Definitieve beschikking verzonden: </text:span>0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3 augustus 2026 tot en met 1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7487/7209fd96-4bd6-45df-bbf0-a883caf045a0.pdf" xlink:type="simple">https://besluitenapv.nijmegen.nl/ZD2600087487/7209fd96-4bd6-45df-bbf0-a883caf045a0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46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De Derde Kamer - Grote Markt 34 te Nijme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08</meta:user-defined>
    <meta:user-defined meta:name="OVERHEIDop.GmbID/DC.identifier">gmb-2026-374608</meta:user-defined>
    <meta:user-defined meta:name="OVERHEIDop.versieInformatie"/>
  </office:meta>
</office:document-meta>
</file>