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mobiel breken van steen- en betonpuin aan Bladelsedijk 4 5096BN Hul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usel-De Mierden heeft op 03-08-2026 een melding afgehandeld. De gemeente geeft hiermee aan dat voor het mobiel breken van steen- en betonpuin aan Bladelsedijk 4 5096BN Hulsel geen vergunningplicht geldt. Het kenmerk van de gemeente voor deze zaak is 16676589.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ingekomen melding is vergunningsvrij. U kunt om deze reden geen zienswijze of bezwaar indien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kempengemeenten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usel-De Mierden</text:p>
            </table:table-cell>
            <table:table-cell office:value-type="string" table:style-name="header.C">
              <text:p text:style-name="headerright"><text:span text:style-name="nr">Nr. 37460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eusel-De Mierden</meta:user-defined>
    <meta:user-defined meta:name="OVERHEID.Informatietype/DC.type">officiële publicatie</meta:user-defined>
    <meta:user-defined meta:name="OVERHEID.Gemeente/DCTERMS.publisher">Reusel-De Mierden</meta:user-defined>
    <meta:user-defined meta:name="OVERHEID.Gemeente/OVERHEID.authority">Reusel-De Mier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16676589</meta:user-defined>
    <meta:user-defined meta:name="DCTERMS.abstract">mobiel breken van steen- en betonpuin</meta:user-defined>
    <dc:language>nl</dc:language>
    <meta:user-defined meta:name="OVERHEIDop.locatietype/OVERHEIDop.gebiedsmarkering">Vlak</meta:user-defined>
    <meta:user-defined meta:name="DC.title">Melding voor het mobiel breken van steen- en betonpuin aan Bladelsedijk 4 5096BN Huls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04</meta:user-defined>
    <meta:user-defined meta:name="OVERHEIDop.GmbID/DC.identifier">gmb-2026-374604</meta:user-defined>
    <meta:user-defined meta:name="OVERHEIDop.versieInformatie"/>
  </office:meta>
</office:document-meta>
</file>