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plaatsen hekwerk/poort, verplaatsen uitweg, nieuwe uitweg voor brandweer (opa) aan de Zuidelijke Havenweg 28 in Heng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 augustus 2026 een besluit genomen op de aanvraag met zaaknummer Z2025-00004480 voor een Omgevingsvergunning voor het plaatsen hekwerk/poort, verplaatsen uitweg, nieuwe uitweg voor brandweer (opa) op locatie Zuidelijke Havenweg 28 in Hengelo. De vergunning is Akkoord en verzonden op de besluitdatum. Het besluit betreft de volgende onderdelen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ien en bezwaar</text:span>
          </text:p>
            <text:p text:style-name="last-al">U kunt de desbetreffende stukken gedurende zes weken op afspraak inzien bij team VTH Leefomgeving in het stadhuis aan het Burgemeester van der Dussenplein 1. Tegen dit besluit kunt u desgewenst, gedurende zes weken na de datum van verzending van dit besluit, een gemotiveerd bezwaarschrift indienen bij het college van B en W. Kijk voor meer informatie op www.hengelo.nl/bezwaar-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7460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ng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5-00004480</meta:user-defined>
    <meta:user-defined meta:name="DCTERMS.abstract">Betreft: Beschikking op aanvraag op locatie Zuidelijke Havenweg 28 in Hengelo</meta:user-defined>
    <dc:language>nl</dc:language>
    <meta:user-defined meta:name="OVERHEIDop.locatietype/OVERHEIDop.gebiedsmarkering">Vlak</meta:user-defined>
    <meta:user-defined meta:name="DC.title">Kennisgeving besluit op Omgevingsvergunning, plaatsen hekwerk/poort, verplaatsen uitweg, nieuwe uitweg voor brandweer (opa) aan de Zuidelijke Havenweg 28 in Hengelo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4602</meta:user-defined>
    <meta:user-defined meta:name="OVERHEIDop.GmbID/DC.identifier">gmb-2026-374602</meta:user-defined>
    <meta:user-defined meta:name="OVERHEIDop.versieInformatie"/>
  </office:meta>
</office:document-meta>
</file>