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Ten Katestraat 34-3 1053C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terras op het dak van het hoofdgebouw</text:p>
            <text:p text:style-name="common-al">Besluit: verleend</text:p>
            <text:p text:style-name="common-al">Besluit verzonden op: 31-07-2026</text:p>
            <text:p text:style-name="common-al">Zaakadres: Ten Katestraat 34-3 1053CG Amsterdam</text:p>
            <text:p text:style-name="common-al">Zaaknummer: Z2026-017496</text:p>
            <text:p text:style-name="common-al">DSO-nummer: 202604200065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17496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31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59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9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9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7496</meta:user-defined>
    <meta:user-defined meta:name="DCTERMS.abstract">realiseren van een dakterras op het dak van het hoofdge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Ten Katestraat 34-3 1053CG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599</meta:user-defined>
    <meta:user-defined meta:name="OVERHEIDop.GmbID/DC.identifier">gmb-2026-374599</meta:user-defined>
    <meta:user-defined meta:name="OVERHEIDop.versieInformatie"/>
  </office:meta>
</office:document-meta>
</file>