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Maldenhof 3 1106E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3-08-2026</text:p>
            <text:p text:style-name="common-al">Zaakadres: Maldenhof 3 1106EA Amsterdam</text:p>
            <text:p text:style-name="common-al">Zaaknummer: Z2026-03341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sdzo@amsterdam.nl?Subject=Dossiernummer Z2026-033418" xlink:type="simple">vth.sdz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59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418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Maldenhof 3 1106EA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91</meta:user-defined>
    <meta:user-defined meta:name="OVERHEIDop.GmbID/DC.identifier">gmb-2026-374591</meta:user-defined>
    <meta:user-defined meta:name="OVERHEIDop.versieInformatie"/>
  </office:meta>
</office:document-meta>
</file>