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oemer Visscherstraat 18 1054E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richten van een tuin met verharding</text:p>
            <text:p text:style-name="common-al">Besluit: verleend</text:p>
            <text:p text:style-name="common-al">Besluit verzonden op: 31-07-2026</text:p>
            <text:p text:style-name="common-al">Zaakadres: Roemer Visscherstraat 18 1054EX Amsterdam</text:p>
            <text:p text:style-name="common-al">Zaaknummer: Z2026-025437</text:p>
            <text:p text:style-name="common-al">DSO-nummer: 20260609011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543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437</meta:user-defined>
    <meta:user-defined meta:name="DCTERMS.abstract">inrichten van een tuin met verhard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oemer Visscherstraat 18 1054EX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88</meta:user-defined>
    <meta:user-defined meta:name="OVERHEIDop.GmbID/DC.identifier">gmb-2026-374588</meta:user-defined>
    <meta:user-defined meta:name="OVERHEIDop.versieInformatie"/>
  </office:meta>
</office:document-meta>
</file>