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Willem de Zwijgerlaan 357-3 1055R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</text:p>
            <text:p text:style-name="common-al">Besluit: buiten behandeling gesteld</text:p>
            <text:p text:style-name="common-al">Besluit verzonden op: 31-07-2026</text:p>
            <text:p text:style-name="common-al">Zaakadres: Willem de Zwijgerlaan 357-3 1055RB Amsterdam</text:p>
            <text:p text:style-name="common-al">Zaaknummer: Z2026-021484</text:p>
            <text:p text:style-name="common-al">DSO-nummer: 202605170019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1484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1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58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8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484</meta:user-defined>
    <meta:user-defined meta:name="DCTERMS.abstract">realiseren van een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Willem de Zwijgerlaan 357-3 1055RB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83</meta:user-defined>
    <meta:user-defined meta:name="OVERHEIDop.GmbID/DC.identifier">gmb-2026-374583</meta:user-defined>
    <meta:user-defined meta:name="OVERHEIDop.versieInformatie"/>
  </office:meta>
</office:document-meta>
</file>