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met buitenplanse omgevingsplanactiviteit (BOPA) het oprichten van een kantoor, Westgaag 4a-c, 3155DE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Besluit voor een Omgevingsvergunning ontvangen voor het oprichten van een kantoor op locatie Westgaag 4a-c, 3155DE Maasland. De gemeente Midden-Delfland heeft op 30 juli 2026 een Omgevingsvergunning verleend.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Het besluit is geregistreerd met documentnummer D2026-00007300 onder zaaknummer Z2025-00000792.</text:p>
            <text:p text:style-name="common-al">
            <text:span text:style-name="nadrukvet">Dit besluit gaat over een vergunnen van een activiteit die in strijd is met het Omgevingsplan. Daarom wordt een vergunning verleend voor een Buitenplanse Omgevingsactiviteit (BOPA). De gemeente verwerkt deze BOPA op een later tijdstip in het Omgevingsplan. Zie voor meer details hierover artikel 16.64a lid 2 van de Omgevingswet.</text:span>
          </text:p>
            <text:p text:style-name="common-al">
            <text:span text:style-name="nadrukvet">Waarom publiceert de gemeente Midden-Delfland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10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 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45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0792</meta:user-defined>
    <meta:user-defined meta:name="DCTERMS.abstract">Betreft: Beschikking op aanvraag op locatie Westgaag 4a-c, 3155DE Maasland</meta:user-defined>
    <dc:language>nl</dc:language>
    <meta:user-defined meta:name="DC.title">Omgevingsvergunning met buitenplanse omgevingsplanactiviteit (BOPA) het oprichten van een kantoor, Westgaag 4a-c, 3155DE Maasland</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84</meta:user-defined>
    <meta:user-defined meta:name="OVERHEIDop.publicationIssue">374582</meta:user-defined>
    <meta:user-defined meta:name="OVERHEIDop.GmbID/DC.identifier">gmb-2026-374582</meta:user-defined>
    <meta:user-defined meta:name="OVERHEIDop.versieInformatie"/>
  </office:meta>
</office:document-meta>
</file>