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Marnixkade 93D 1015Z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een dakraam in het dakvlak van het gebouwgedeelte</text:p>
            <text:p text:style-name="common-al">Besluit: buiten behandeling gesteld</text:p>
            <text:p text:style-name="common-al">Besluit verzonden op: 03-08-2026</text:p>
            <text:p text:style-name="common-al">Zaakadres: Marnixkade 93D 1015ZJ Amsterdam</text:p>
            <text:p text:style-name="common-al">Zaaknummer: Z2026-020876</text:p>
            <text:p text:style-name="common-al">DSO-nummer: 202605110239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0876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58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876</meta:user-defined>
    <meta:user-defined meta:name="DCTERMS.abstract">het plaatsen van een dakraam in het dakvlak van het gebouwgedeelt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Marnixkade 93D 1015ZJ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80</meta:user-defined>
    <meta:user-defined meta:name="OVERHEIDop.GmbID/DC.identifier">gmb-2026-374580</meta:user-defined>
    <meta:user-defined meta:name="OVERHEIDop.versieInformatie"/>
  </office:meta>
</office:document-meta>
</file>