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style>
    <style:style style:family="table-column" style:parent-style-name="colspec" style:name="id1-3-2-2-9-13-1-2">
      <style:table-column-properties/>
    </style: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5">
      <text:list-level-style-bullet text:bullet-char="-" text:level="1">
        <style:list-level-properties text:min-label-width="10mm"/>
      </text:list-level-style-bullet>
    </text:list-style>
    <text:list-style style:name="id1-3-2-4-125-1">
      <text:list-level-style-bullet text:bullet-char="-" text:level="1">
        <style:list-level-properties text:min-label-width="10mm"/>
      </text:list-level-style-bullet>
    </text:list-style>
    <text:list-style style:name="id1-3-2-4-125-2">
      <text:list-level-style-bullet text:bullet-char="-" text:level="1">
        <style:list-level-properties text:min-label-width="10mm"/>
      </text:list-level-style-bullet>
    </text:list-style>
    <text:list-style style:name="id1-3-2-4-125-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projecten Huizen</text:p>
      <text:section text:name="regeling_id1-3-2" text:style-name="regeling">
        <text:section text:name="aanhef_id1-3-2-1" text:style-name="aanhef">
          <text:section text:name="preambule_id1-3-2-1-1" text:style-name="preambule">
            <text:p text:style-name="al">Het college van burgemeester en wethouders van de gemeente Huiz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 en onderwijsprojecten Huiz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uiz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 en onderwijs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 in congestiegebieden, in uitvoering van de gemeentelijke zorgplicht voor voldoende woongelegenheid en huisvesting van onderwijs, die de grondslag vormt voor de opname van woonbehoefte en onderwijs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item text:style-override="id1-3-2-2-5-5">
                <text:number>4.</text:number>
                <text:p text:style-name="al">Mocht een project niet voor de deadline zoals benoemd in het tweede lid hebben aangemeld dan kan deze alsnog worden aangemeld voor 20 september. Dit project wordt dan onder aan de lijst geplaatst. Het project wordt alsnog meegenomen. Bij meerdere aanmeldingen worden deze volgens de methode van rangordebepaling artikel 9 gerangschik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of onderwijs,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p text:style-name="al">
            <text:span text:style-name="nadrukondlijn">Stap 3: maatschappelijk belang</text:span>
          </text:p>
            <text:p text:style-name="al">Indien op basis van de stappen 1 en 2 projecten gelijk eindigen wordt een verdere onderverdeling gemaakt op basis van het maatschappelijk belang van het project, waarbij een project hoger wordt gerangschikt als het voldoet aan één of meer van de volgende eisen:</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Indien op basis van de stappen 1 en 2 projecten gelijk eindigen wordt een verdere onderverdeling gemaakt op basis van het maatschappelijk belang van het project, waarbij een project hoger wordt gerangschikt als het voldoet aan één of meer van de volgende eisen:</text:p>
            <text:list text:style-name="id1-3-2-2-9-17">
              <text:list-item text:style-override="id1-3-2-2-9-17-1">
                <text:number>a.</text:number>
                <text:p text:style-name="al">Het betreft een onderwijsinstelling.</text:p>
              </text:list-item>
              <text:list-item text:style-override="id1-3-2-2-9-17-2">
                <text:number>b.</text:number>
                <text:p text:style-name="al">het aandeel sociale huur, sociale koop of midden huurwoningen conform de jaarlijks landelijk vastgestelde koopprijs/huurprijsgrenzen bedraagt meer dan 33%; of</text:p>
              </text:list-item>
              <text:list-item text:style-override="id1-3-2-2-9-17-3">
                <text:number>c.</text:number>
                <text:p text:style-name="al">het voorziet in de huisvesting voor bijzondere doelgroepen (ouderen, zorgbehoevenden, statushouders, spoedzoekers).</text:p>
              </text:list-item>
            </text:list>
            <text:p text:style-name="al">Indien projecten na toepassing van bovenstaande eisen nog steeds gelijk eindigen, worden deze gerangschikt op basis van de volgorde van de eisen. Eis a weegt daarbij het zwaarst, gevolgd door b en c.</text:p>
            <text:p text:style-name="al">Indien projecten vervolgens nog steeds gelijk eindigen, worden deze gerangschikt naar het aantal te realiseren woningen. Projecten met een groter woningaantal worden hoger gerangschikt.</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stemt waar mogelijk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projecten Huizen.</text:p>
          </text:section>
        </text:section>
        <text:section text:name="regeling-sluiting_id1-3-2-3" text:style-name="regeling-sluiting">
          <text:section text:name="ondertekening_id1-3-2-3-1">
            <text:p><text:span text:style-name="functie">Aldus vastgesteld in de vergadering van 3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bij het besluit van het college van burgemeester en wethouders van de gemeente Huizen tot vaststelling van de Beleidsregels aanvraag prioriteit transportcapaciteit woningbouw- en onderwijsprojecten Huizen.</text:p>
          <text:p text:style-name="al">
          <text:span text:style-name="nadrukvet">Algemeen</text:span>
        </text:p>
          <text:p text:style-name="al"/>
          <text:p text:style-name="al">
          <text:span text:style-name="nadrukcur">Inleiding</text:span>
        </text:p>
          <text:p text:style-name="al">Met deze beleidsregels geeft de gemeente Huizen invulling aan de wijze waarop zij omgaat met haar op grond van de Systeemcode Elektriciteit 2026 en de Energiewet bestaande bevoegdheid om prioriteringsverzoeken en transportcapaciteitsverzoeken in te dienen voor de functies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31 december 2025).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woningbouw en onderwijs, ook al voord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en huisvesting voor onderwijs.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en onderwijs.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s woonbehoefte (subfuncties: algemeen en collectieve woonvormen) en onderwijs (subfuncties: Middelbaar beroepsonderwijs, Primair onderwijs, Speciaal onderwijs en Voortgezet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worden ook onderwijsprojecten meegenomen. Daarnaast zijn bij de artikelen 5 en 9 eigen keuzes gemaakt, die beter aansluiten bij de situatie van de gemeente Huiz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e, van de inspraak- en participatieverordening gemeente Huize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project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kan worden aangevraagd via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de bewijsstukken overeenkomstig tabel 4 van bijlage 3 Systeemcode Elektriciteit 2026.</text:p>
          <text:p text:style-name="al"/>
          <text:p text:style-name="al">Verder is van belang:</text:p>
          <text:list text:style-name="id1-3-2-4-93">
            <text:list-item text:style-override="id1-3-2-4-93-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3-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3-3">
              <text:number>3.</text:number>
              <text:p text:style-name="al">Een verklaring dat het gaat om een inspanningsverplichting van de gemeente tot het aanvragen van prioritering en transportcapaciteit, niet een resultaatsverplichting; en</text:p>
            </text:list-item>
            <text:list-item text:style-override="id1-3-2-4-93-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e-mailadres,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5">
            <text:list-item text:style-override="id1-3-2-4-125-1">
              <text:number>-</text:number>
              <text:p text:style-name="al">Overeenkomst tussen gemeente en het Rijk over rijkssubsidies voor woningbouw.</text:p>
            </text:list-item>
            <text:list-item text:style-override="id1-3-2-4-125-2">
              <text:number>-</text:number>
              <text:p text:style-name="al">Prestatieafspraken tussen gemeenten en woningcorporaties.</text:p>
            </text:list-item>
            <text:list-item text:style-override="id1-3-2-4-125-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of het een onderwijsinstelling betreft, het aandeel huur, sociale koop of midden huurwoningen of dat het voorziet in huisvesting voor bijzondere doelgroepen. Bij gelijke stand na het toepassen van deze criteria, worden projecten gerangschikt naar het aantal woningen wat gerealiseerd gaat worden.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745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uizen</meta:user-defined>
    <meta:user-defined meta:name="OVERHEID.Informatietype/DC.type">officiële publicatie</meta:user-defined>
    <meta:user-defined meta:name="OVERHEIDop.Rubriek/DC.type">beleidsregel</meta:user-defined>
    <meta:user-defined meta:name="OVERHEID.Gemeente/DCTERMS.publisher">Huizen</meta:user-defined>
    <meta:user-defined meta:name="OVERHEID.Gemeente/OVERHEID.authority">Huiz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7-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projecten Huizen</meta:user-defined>
    <dc:language>nl</dc:language>
    <meta:user-defined meta:name="OVERHEIDop.locatietype/OVERHEIDop.gebiedsmarkering">Gemeente</meta:user-defined>
    <meta:user-defined meta:name="DC.title">Beleidsregels aanvraag prioriteit transportcapaciteit woningbouw- en onderwijsprojecten Huizen</meta:user-defined>
    <meta:user-defined meta:name="DCTERMS.W3CDTF/DCTERMS.available">2026-08-05</meta:user-defined>
    <meta:user-defined meta:name="DCTERMS.W3CDTF/OVERHEIDop.jaargang">2026</meta:user-defined>
    <meta:user-defined meta:name="OVERHEIDop.publicationIssue">374578</meta:user-defined>
    <meta:user-defined meta:name="OVERHEIDop.betreftRegeling">CVDR765385_1</meta:user-defined>
    <meta:user-defined meta:name="xs:date/OVERHEIDop.startdatum">2026-08-06</meta:user-defined>
    <meta:user-defined meta:name="OVERHEIDop.GmbID/DC.identifier">gmb-2026-374578</meta:user-defined>
    <meta:user-defined meta:name="OVERHEIDop.versieInformatie"/>
  </office:meta>
</office:document-meta>
</file>