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 Toestemming voor het realiseren van een agrarische loods op de locatie Lange Weistraat 18 te Kerkdriel zaaknummer ODR2519330</text:p>
      <text:section text:name="zakelijke-mededeling_id1-3-2" text:style-name="zakelijke-mededeling">
        <text:section text:name="zakelijke-mededeling-tekst_id1-3-2-1" text:style-name="zakelijke-mededeling-tekst">
          <text:section text:name="tekst_id1-3-2-1-1" text:style-name="tekst">
            <text:p text:style-name="common-al">In een vorige publicatie heeft de gemeente Maasdriel heeft een vergunning verleend voor het realiseren van een agrarische loods. Het adres wat hierbij was opgegeven was "Getekend Gebied". Dit is echter onjuist. Het juiste adres betreft Lange Weistraat 18 in Kerkdriel. Ook was de einddatum voor de bezwaarperiode incorrect opgegeven als "14 augustus 2026". De juiste einddatum betreft 16 september 2026.</text:p>
            <text:p text:style-name="common-al">Waarom publiceert de gemeente dit bericht?</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Bent u het niet eens met de vergunning?</text:p>
            <text:p text:style-name="common-al">U kunt de gemeente tot 16 september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U kunt ook digitaal bezwaar maken via <text:a xlink:href="https://www.maasdriel.nl/inwoner-en-ondernemer/contact/bezwaar-indienen" xlink:type="simple">Externe link:www.maasdriel.nl/inwoner-en-ondernemer/contact/bezwaar-indienen</text:a>.</text:p>
            <text:p text:style-name="common-al">In deze periode kunt u ook de documenten met informatie over de vergunning opvragen om deze digitaal te kunnen inzien. Mail hiervoor naar post@odrivierenland.nl.</text:p>
            <text:p text:style-name="common-al">Heeft u vragen naar aanleiding van dit bericht?</text:p>
            <text:p text:style-name="common-al">Als u vragen heeft over dit bericht kunt u bellen of mailen met de Omgevingsdienst Rivierenland. Dit kan via het telefoonnummer 0344 579 314 of u stuurt een mail naar post@odrivierenlan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457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7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 Toestemming voor het realiseren van een agrarische loods op de locatie Lange Weistraat 18 te Kerkdriel zaaknummer ODR2519330</meta:user-defined>
    <meta:user-defined meta:name="DCTERMS.W3CDTF/DCTERMS.available">2026-08-05</meta:user-defined>
    <meta:user-defined meta:name="DCTERMS.W3CDTF/OVERHEIDop.jaargang">2026</meta:user-defined>
    <meta:user-defined meta:name="OVERHEIDop.publicationIssue">374574</meta:user-defined>
    <meta:user-defined meta:name="OVERHEIDop.GmbID/DC.identifier">gmb-2026-374574</meta:user-defined>
    <meta:user-defined meta:name="OVERHEIDop.versieInformatie"/>
  </office:meta>
</office:document-meta>
</file>