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, het houden van een collecte van 12 t/m 16 oktober 2026 voor Run4Kika Marathon Berlijn, Gemeente Raalt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aalte maken bekend dat de volgende vergunning is verleend:</text:p>
            <text:p text:style-name="common-al">Kenmerk: 0177ESUITE560912026</text:p>
            <text:p text:style-name="common-al">
            <text:span text:style-name="nadrukvet">Verzenddatum besluit:</text:span> 30-07-2026</text:p>
            <text:p text:style-name="common-al">
            <text:span text:style-name="nadrukvet">Locatie:</text:span> Gemeente Raalte </text:p>
            <text:p text:style-name="common-al">
            <text:span text:style-name="nadrukvet">Projectomschrijving:</text:span> het houden van een collecte van 12 t/m 16 oktober 2026 voor Run4Kika Marathon Berlijn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45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177ESUITE560912026</meta:user-defined>
    <meta:user-defined meta:name="DCTERMS.abstract">het houden van een collecte van 12 t/m 16 oktober 2026 voor Run4Kika Marathon Berlijn</meta:user-defined>
    <dc:language>nl</dc:language>
    <meta:user-defined meta:name="OVERHEIDop.locatietype/OVERHEIDop.gebiedsmarkering">Punt</meta:user-defined>
    <meta:user-defined meta:name="DC.title">verleende vergunning, het houden van een collecte van 12 t/m 16 oktober 2026 voor Run4Kika Marathon Berlijn, Gemeente Raalt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73</meta:user-defined>
    <meta:user-defined meta:name="OVERHEIDop.GmbID/DC.identifier">gmb-2026-374573</meta:user-defined>
    <meta:user-defined meta:name="OVERHEIDop.versieInformatie"/>
  </office:meta>
</office:document-meta>
</file>