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een gevelwijziging op de locatie Vroegeling 29 in Heemskerk, zaaknummer ODIJ-Z-26-18104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Heemskerk. De vergunning is aangevraagd voor het realiseren van een gevelwijziging op de locatie Vroegeling 29  te Heemskerk.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45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realiseren van een gevelwijziging op de locatie Vroegeling 29 in Heemskerk, zaaknummer ODIJ-Z-26-181045</meta:user-defined>
    <meta:user-defined meta:name="DCTERMS.W3CDTF/DCTERMS.available">2026-08-05</meta:user-defined>
    <meta:user-defined meta:name="DCTERMS.W3CDTF/OVERHEIDop.jaargang">2026</meta:user-defined>
    <meta:user-defined meta:name="OVERHEIDop.publicationIssue">374572</meta:user-defined>
    <meta:user-defined meta:name="OVERHEIDop.GmbID/DC.identifier">gmb-2026-374572</meta:user-defined>
    <meta:user-defined meta:name="OVERHEIDop.versieInformatie"/>
  </office:meta>
</office:document-meta>
</file>