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tijdelijke opslagtent voor een periode van 5 jaar aan Amersfoortseweg 9, 3751 LJ Bunschoten-Spak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plaatsen van een tijdelijke opslagtent voor een periode van 5 jaar aan de Amersfoortseweg 9, 3751 LJ Bunschoten-Spakenburg</text:span>
          </text:p>
            <text:p text:style-name="common-al">De gemeente Bunschoten heeft een aanvraag voor een omgevingsvergunning ontvangen. De vergunning is aangevraagd voor het plaatsen van een tijdelijke opslagtent voor een periode van 5 jaar aan Amersfoortseweg 9, 3751 LJ Bunschoten-Spakenbur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30-07-2026. De gemeente neemt daarover waarschijnlijk voor 24-09-2026 een besluit. Als de vergunning wordt verleend, publiceert de gemeente een nieuw bericht. Vanaf dat moment kunt u 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33 2991 4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nschoten</text:p>
            </table:table-cell>
            <table:table-cell office:value-type="string" table:style-name="header.C">
              <text:p text:style-name="headerright"><text:span text:style-name="nr">Nr. 37457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7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7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unscho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nschoten</meta:user-defined>
    <meta:user-defined meta:name="OVERHEID.Gemeente/OVERHEID.authority">Bunscho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35291</meta:user-defined>
    <dc:language>nl</dc:language>
    <meta:user-defined meta:name="OVERHEIDop.locatietype/OVERHEIDop.gebiedsmarkering">Punt</meta:user-defined>
    <meta:user-defined meta:name="DC.title">Aanvraag vergunning voor het plaatsen van een tijdelijke opslagtent voor een periode van 5 jaar aan Amersfoortseweg 9, 3751 LJ Bunschoten-Spakenbur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70</meta:user-defined>
    <meta:user-defined meta:name="OVERHEIDop.GmbID/DC.identifier">gmb-2026-374570</meta:user-defined>
    <meta:user-defined meta:name="OVERHEIDop.versieInformatie"/>
  </office:meta>
</office:document-meta>
</file>