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e1181508-84c1-4642-a5fe-8e35181039e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Willem Baerdesenstraat 74-84, aanleg gehandicaptenparkeerplaats kenteken 29-LHT-5</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29-LHT-5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plaatsen van verkeersbord conform model <text:span text:style-name="nadrukvet">E6</text:span> (gehandicaptenparkeerplaats) van Bijlage I van het RVV 1990, voorzien van een onderbord met kenteken 29-LHT-5 en het aanbrengen van ondersteunende markeringen (RVV 1990), in te stellen: een gehandicaptenparkeerplaats ter hoogte van perceel Willem Baerdesenstraat 74-84 (parkeervaknummer 115236487935)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6.2188679245283mm"><draw:image xlink:href="Pictures/Afbeelding1ie1181508-84c1-4642-a5fe-8e35181039e2.png" xlink:type="simple"/></draw:frame></text:p>
            </text:section></draw:text-box></draw:frame>
          </text:p>
            <text:p text:style-name="common-al">Amsterdam, 26 januari 2026</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57</text:span><text:line-break/><text:date style:data-style-name="dag" text:fixed="true" text:date-value="2026-01-28"/><text:line-break/><text:date style:data-style-name="jaar" text:fixed="true" text:date-value="2026-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7</text:span><text:date style:data-style-name="nicedate" text:fixed="true" text:date-value="2026-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7</text:span><text:date style:data-style-name="nicedate" text:fixed="true" text:date-value="2026-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llem Baerdesenstraat 74-84, aanleg gehandicaptenparkeerplaats kenteken 29-LHT-5 - Willem Baerdesenstraat 74-8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llem Baerdesenstraat 74-84, aanleg gehandicaptenparkeerplaats kenteken 29-LHT-5</meta:user-defined>
    <meta:user-defined meta:name="OVERHEIDop.verkeersbordcode">E6</meta:user-defined>
    <dc:language>nl</dc:language>
    <meta:user-defined meta:name="OVERHEIDop.locatietype/OVERHEIDop.gebiedsmarkering">Punt</meta:user-defined>
    <meta:user-defined meta:name="DC.title">Amsterdam Nieuw-West, verkeersbesluit Willem Baerdesenstraat 74-84, aanleg gehandicaptenparkeerplaats kenteken 29-LHT-5</meta:user-defined>
    <meta:user-defined meta:name="DCTERMS.W3CDTF/DCTERMS.available">2026-01-28</meta:user-defined>
    <meta:user-defined meta:name="DCTERMS.W3CDTF/OVERHEIDop.jaargang">2026</meta:user-defined>
    <meta:user-defined meta:name="OVERHEIDop.publicationIssue">37457</meta:user-defined>
    <meta:user-defined meta:name="OVERHEIDop.GmbID/DC.identifier">gmb-2026-37457</meta:user-defined>
    <meta:user-defined meta:name="OVERHEIDop.versieInformatie"/>
  </office:meta>
</office:document-meta>
</file>