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eb64fc1-8788-40f4-9698-43caf053932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eenrichtingsverkeer in Secretaris Luijbenstraat te Groesbeek</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80089</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
            <text:span text:style-name="nadrukvet"/>
          </text:p>
            <text:p text:style-name="common-al"/>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Groesbeek; </text:p>
            <text:p text:style-name="common-al">• Bewoners gelegen aan de straten: Pastoor Roversstraat/Van Nispenstraat/ Secretaris Luijbenstraat/ Kasteelweg zijn op diverse momenten door ons geïnformeerd over het eenrichtingsverkeer:</text:p>
            <text:list text:style-name="id1-3-2-2-1-31">
              <text:list-item text:style-override="id1-3-2-2-1-31-1">
                <text:number>•</text:number>
                <text:p text:style-name="al">22 september 2025: brief met uitnodiging inloopavond. In de brief kondigde de gemeente eenrichtingsverkeer in de Secr. Luijbenstraat en Kasteelweg aan (eenrichtingsverkeer in oostelijk deel Van Nispenstraat en in Pastoor Roversstraat is later voor gekozen). Voorlopig ontwerp was toen te raadplegen op de gemeentewebsite.</text:p>
              </text:list-item>
              <text:list-item text:style-override="id1-3-2-2-1-31-2">
                <text:number>•</text:number>
                <text:p text:style-name="al">21 oktober 2025: inloopavond, waarop het voorlopig ontwerp is getoond en toegelicht</text:p>
              </text:list-item>
              <text:list-item text:style-override="id1-3-2-2-1-31-3">
                <text:number>•</text:number>
                <text:p text:style-name="al">11 juni 2026: brief definitief ontwerp met link naar het ontwerp op de website </text:p>
              </text:list-item>
              <text:list-item text:style-override="id1-3-2-2-1-31-4">
                <text:number/>
                <text:p text:style-name="al">(Link klik hier -&gt; <text:a xlink:href="https://eur06.safelinks.protection.outlook.com/?url=https%3A%2F%2Fwww.bergendal.nl%2Fvan-nispenstraat-secr-luijbenstraat-en-pastoor-roversstraat-groesbeek&amp;data=05%7C02%7CVerkeer%40bergendal.nl%7Cd4fb02e9caed4f7f7a1908dee2556e5f%7C55c39eefee3b41a6b97bb12f59db48e8%7C0%7C0%7C639197053721564338%7CUnknown%7CTWFpbGZsb3d8eyJFbXB0eU1hcGkiOnRydWUsIlYiOiIwLjAuMDAwMCIsIlAiOiJXaW4zMiIsIkFOIjoiTWFpbCIsIldUIjoyfQ%3D%3D%7C0%7C%7C%7C&amp;sdata=CvPd%2F9K6FvgWOgdu709G1Po8xeFG5XI%2F1PtJua%2FynNM%3D&amp;reserved=0" xlink:type="simple">Van Nispenstraat, Secr. Luijbenstraat en Pastoor Roversstraat Groesbeek | Berg en Dal</text:a>) In deze brief wordt ook aangegeven dat we een verkeersbesluit moeten nemen en is de bijlage met onderbouwing eenrichtingsverkeer toegevoegd (toelichting is te vinden op de website) </text:p>
              </text:list-item>
            </text:list>
            <text:p text:style-name="common-al">• met deze maatregel de doorstroming en verkeersveiligheid wordt verbeterd. </text:p>
            <text:p text:style-name="common-al">• gelet op artikel 24 van het BABW dat overleg met de verkeersadviseur en tevens de gemachtigde van de korpschef van de politie-eenheid Oost-Nederland heeft plaatsgevonden.</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Besluit</text:span>
          </text:p>
            <text:p text:style-name="common-al">Op grond van vorenstaande overwegingen besluiten:</text:p>
            <text:p text:style-name="common-al">1. Tot het instellen van eenrichtingsverkeer op de Secretaris Luijbenstraat. Dit geldt voor het weggedeelte dat tussen de Van Nispenstraat en de Hoflaan in ligt. De verplichte rijrichting geldt voor het verkeer dat vanaf de Hoflaan richting de Van Nispenstraat rijdt. (Brom)fietsers en zijn uitgezonderd van het eenrichtingsverkeer. Dit door het plaatsen van verkeersbord RVV-C02 &amp; RVV-C03 beide voorzien met onderbord OB54 conform model van bijlage I van het Reglement Verkeersregels en Verkeerstekens 1990;</text:p>
            <text:p text:style-name="common-al">2. de te nemen verkeersmaatregelen vast te hebben gelegd op onderstaande situatieschets.</text:p>
            <text:p text:style-name="common-al"/>
            <text:p text:style-name="common-al">Aldus besloten te Groesbeek, maandag 03 augustus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
          </text:p>
            <text:p text:style-name="common-al">
            <text:span text:style-name="nadrukvet"/>
          </text:p>
            <text:p text:style-name="common-al"/>
            <text:p text:style-name="common-al"/>
            <text:p text:style-name="common-al"/>
            <text:p text:style-name="common-al"/>
            <text:p text:style-name="common-al">
            <text:span text:style-name="nadrukvet">Situatieschets</text:span>
          </text:p>
            <text:p text:style-name="common-al">
            <draw:frame><draw:text-box><text:section text:name="plaatje_id1-3-2-2-1-56-1" text:style-name="plaatje">
              <text:p text:style-name="illustratie_id1-3-2-2-1-56-1-1"><draw:frame draw:style-name="illustratie_id1-3-2-2-1-56-1-1" text:anchor-type="paragraph" svg:width="79.6mm" svg:height="99.7mm"><draw:image xlink:href="Pictures/Afbeelding1ibeb64fc1-8788-40f4-9698-43caf053932f.png" xlink:type="simple"/></draw:frame></text:p>
            </text:section></draw:text-box></draw:frame>
          </text:p>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6-1-1" style:parent-style-name="Standard">
      <style:paragraph-properties style:line-spacing="0mm" style:text-autospace="none" ofo:line-height="0.001cm"/>
    </style:style>
    <style:style style:family="graphic" style:name="illustratie_id1-3-2-2-1-5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456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Eenrichtingsverkeer - Secretaris Luijbenstraat te Groesb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80089</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eenrichtingsverkeer in Secretaris Luijbenstraat te Groesbeek</meta:user-defined>
    <meta:user-defined meta:name="DCTERMS.W3CDTF/DCTERMS.available">2026-08-10</meta:user-defined>
    <meta:user-defined meta:name="DCTERMS.W3CDTF/OVERHEIDop.jaargang">2026</meta:user-defined>
    <meta:user-defined meta:name="OVERHEIDop.publicationIssue">374566</meta:user-defined>
    <meta:user-defined meta:name="OVERHEIDop.GmbID/DC.identifier">gmb-2026-374566</meta:user-defined>
    <meta:user-defined meta:name="OVERHEIDop.versieInformatie"/>
  </office:meta>
</office:document-meta>
</file>