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Bos en Lommerweg 315-1 1055D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erras op het dak van een uitbouw op de begane grond aan de achterzijde</text:p>
            <text:p text:style-name="common-al">Besluit: verleend</text:p>
            <text:p text:style-name="common-al">Besluit verzonden op: 30-07-2026</text:p>
            <text:p text:style-name="common-al">Zaakadres: Bos en Lommerweg 315-1 1055DZ Amsterdam</text:p>
            <text:p text:style-name="common-al">Zaaknummer: Z2026-020355</text:p>
            <text:p text:style-name="common-al">DSO-nummer: 202605070185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0355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0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56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6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6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0355</meta:user-defined>
    <meta:user-defined meta:name="DCTERMS.abstract">realiseren van een dakterras op het dak van een uitbouw op de begane grond aan de achterzijd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Bos en Lommerweg 315-1 1055DZ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60</meta:user-defined>
    <meta:user-defined meta:name="OVERHEIDop.GmbID/DC.identifier">gmb-2026-374560</meta:user-defined>
    <meta:user-defined meta:name="OVERHEIDop.versieInformatie"/>
  </office:meta>
</office:document-meta>
</file>