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KiVaDa Breedenbroek in Breedenbroek</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burgemeester danwel het college van Oude IJsselstreek, voor zover het ieders bevoegdheden betreft, een besluit genomen op de aanvraag voor het organiseren van het evenement KiVaDa Breedenbroek op 17 t/m 20 augustus 2026 op de locatie Terborgseweg 18 SC in Breedenbroek.</text:p>
            <text:p text:style-name="common-al">Zaaknummer: 1371251</text:p>
            <text:p text:style-name="common-al">Het besluit is verzonden op 29 juli 2026.</text:p>
            <text:p text:style-name="common-al"/>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45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KiVaDa Breedenbroek in Breedenbroek</meta:user-defined>
    <meta:user-defined meta:name="DCTERMS.W3CDTF/DCTERMS.available">2026-08-05</meta:user-defined>
    <meta:user-defined meta:name="DCTERMS.W3CDTF/OVERHEIDop.jaargang">2026</meta:user-defined>
    <meta:user-defined meta:name="OVERHEIDop.externeBijlage">Evenementenvergunning KiVaDa Breedenbroek|exb-2026-27979</meta:user-defined>
    <meta:user-defined meta:name="OVERHEIDop.publicationIssue">374558</meta:user-defined>
    <meta:user-defined meta:name="OVERHEIDop.GmbID/DC.identifier">gmb-2026-374558</meta:user-defined>
    <meta:user-defined meta:name="OVERHEIDop.versieInformatie"/>
  </office:meta>
</office:document-meta>
</file>