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aarsjesweg 154-2 1057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met daktuin op het dak van de 2e verdieping</text:p>
            <text:p text:style-name="common-al">Besluit: verleend</text:p>
            <text:p text:style-name="common-al">Besluit verzonden op: 30-07-2026</text:p>
            <text:p text:style-name="common-al">Zaakadres: Baarsjesweg 154-2 1057HM Amsterdam</text:p>
            <text:p text:style-name="common-al">Zaaknummer: Z2026-017103</text:p>
            <text:p text:style-name="common-al">DSO-nummer: 202604160194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7103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103</meta:user-defined>
    <meta:user-defined meta:name="DCTERMS.abstract">realiseren van een dakterras met daktuin op het dak van de 2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aarsjesweg 154-2 1057HM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35</meta:user-defined>
    <meta:user-defined meta:name="OVERHEIDop.GmbID/DC.identifier">gmb-2026-374535</meta:user-defined>
    <meta:user-defined meta:name="OVERHEIDop.versieInformatie"/>
  </office:meta>
</office:document-meta>
</file>