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Thijssestraat, 2521 ZH 's-Gravenhage, Slachthuisstraat, 2521 SZ 's-Gravenhage, Thijssestraat, 2521 ZL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iligheidsdag Laak op 26 september 2026 </text:p>
            <text:p text:style-name="common-al"/>
            <text:p text:style-name="common-al">Ons kenmerk: VTH2026-65409</text:p>
            <text:p text:style-name="common-al">
            
          </text:p>
            <text:p text:style-name="common-al">
            <text:span text:style-name="nadrukvet">
              <text:span text:style-name="nadrukcur">Stadsdeel:</text:span>
            </text:span>
          </text:p>
            <text:p text:style-name="common-al">Laak     </text:p>
            <text:p text:style-name="common-al">
            
          </text:p>
            <text:p text:style-name="common-al">
            <text:span text:style-name="nadrukvet">
              <text:span text:style-name="nadrukcur">Locatie(s):</text:span>
            </text:span>
          </text:p>
            <text:p text:style-name="common-al">Thijssestraat, 2521 ZH 's-Gravenhage, Slachthuisstraat, 2521 SZ 's-Gravenhage, Thijssestraat, 2521 ZL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45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5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409</meta:user-defined>
    <meta:user-defined meta:name="DCTERMS.abstract">A - Veiligheidsdag Laak op 26 september 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Evenementenvergunning - Aanvraag evenement klein, Thijssestraat, 2521 ZH 's-Gravenhage, Slachthuisstraat, 2521 SZ 's-Gravenhage, Thijssestraat, 2521 ZL 's-Gravenhage</meta:user-defined>
    <meta:user-defined meta:name="DCTERMS.W3CDTF/DCTERMS.available">2026-08-05</meta:user-defined>
    <meta:user-defined meta:name="DCTERMS.W3CDTF/OVERHEIDop.jaargang">2026</meta:user-defined>
    <meta:user-defined meta:name="OVERHEIDop.publicationIssue">374534</meta:user-defined>
    <meta:user-defined meta:name="OVERHEIDop.GmbID/DC.identifier">gmb-2026-374534</meta:user-defined>
    <meta:user-defined meta:name="OVERHEIDop.versieInformatie"/>
  </office:meta>
</office:document-meta>
</file>