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glantierlaan 203, 7329 AP Apeldoorn, het plaatsen van reclam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9-07-2026</text:p>
            <text:p text:style-name="common-al">Zaaknummer:  02006342081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45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02006342081</meta:user-defined>
    <dc:language>nl</dc:language>
    <meta:user-defined meta:name="OVERHEIDop.locatietype/OVERHEIDop.gebiedsmarkering">Punt</meta:user-defined>
    <meta:user-defined meta:name="DC.title">Aanvraag Omgevingsvergunning Eglantierlaan 203, 7329 AP Apeldoorn, het plaatsen van reclam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31</meta:user-defined>
    <meta:user-defined meta:name="OVERHEIDop.GmbID/DC.identifier">gmb-2026-374531</meta:user-defined>
    <meta:user-defined meta:name="OVERHEIDop.versieInformatie"/>
  </office:meta>
</office:document-meta>
</file>