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3-08-2026 hebben wij een vergunning verleend voor het uitoefenen van het horecabedrijf (Camping De Borkeld) op het adres Winterkamperweg 30 7475SJ Markelo. Deze vergunning staat ingeschreven onder zaaknummer 0000108255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45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0001082550</meta:user-defined>
    <meta:user-defined meta:name="DCTERMS.abstract">het uitoefenen van het horecabedrijf (Camping De Borkeld)</meta:user-defined>
    <dc:language>nl</dc:language>
    <meta:user-defined meta:name="OVERHEIDop.locatietype/OVERHEIDop.gebiedsmarkering">Punt</meta:user-defined>
    <meta:user-defined meta:name="DC.title">Op 03-08-2026 hebben wij een vergunning verleend voor het uitoefenen van het horecabedrijf (Camping De Borkeld) op het adres Winterkamperweg 30 7475SJ Markelo. Deze vergunning staat ingeschreven onder zaaknummer 00001082550.</meta:user-defined>
    <meta:user-defined meta:name="DCTERMS.W3CDTF/DCTERMS.available">2026-08-05</meta:user-defined>
    <meta:user-defined meta:name="DCTERMS.W3CDTF/OVERHEIDop.jaargang">2026</meta:user-defined>
    <meta:user-defined meta:name="OVERHEIDop.publicationIssue">374529</meta:user-defined>
    <meta:user-defined meta:name="OVERHEIDop.GmbID/DC.identifier">gmb-2026-374529</meta:user-defined>
    <meta:user-defined meta:name="OVERHEIDop.versieInformatie"/>
  </office:meta>
</office:document-meta>
</file>