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Ingetekende geometrie Begraafplaats Hoflaa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7 juli 2026, geregistreerd onder zaak(nummer) Z2026-00009359, aangaande:</text:p>
            <text:p text:style-name="common-al">Omschrijving/naam: <text:span text:style-name="nadrukvet">kap en herplant 4 bomen Hoflaan begraafplaats beheer boomveiligheid</text:span></text:p>
            <text:p text:style-name="common-al">Locatie/adres: <text:span text:style-name="nadrukvet">Ingetekende geometrie Begraafplaats Hoflaan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1d1c5281-53e5-4cd6-901f-7861e8eadcff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359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9359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52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9359</meta:user-defined>
    <meta:user-defined meta:name="DCTERMS.abstract">Z2026-00009359 - kap en herplant 4 bomen Hoflaan begraafplaats beheer boomveilighei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, Ingetekende geometrie Begraafplaats Hoflaan Tilburg</meta:user-defined>
    <meta:user-defined meta:name="OVERHEIDop.datumEindeReactietermijn">2026-09-14</meta:user-defined>
    <meta:user-defined meta:name="OVERHEIDop.terinzageleggingBG">https://jeleefomgeving.nl/inzien/001172773/1d1c5281-53e5-4cd6-901f-7861e8eadcff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20</meta:user-defined>
    <meta:user-defined meta:name="OVERHEIDop.GmbID/DC.identifier">gmb-2026-374520</meta:user-defined>
    <meta:user-defined meta:name="OVERHEIDop.versieInformatie"/>
  </office:meta>
</office:document-meta>
</file>