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oornemen tot verkoop bouwgrond voormalige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eze publicatie geeft de gemeente uitvoering aan het arrest van de Hoge Raad d.d. 26 november 2021 (ECLI:NL:HR:2021:1778), dat overheden bij de verkoop van onroerend goed een openbare procedure moeten volgen, tenzij er objectieve, toetsbare en redelijke gronden zijn om aan te nemen dat slechts één serieuze gegadigde in aanmerking komt. </text:span>
          </text:p>
            <text:p text:style-name="common-al">
            <text:span text:style-name="nadrukvet">De gemeente Zuidplas heeft het voornemen tot het </text:span>
            <text:span text:style-name="nadrukvet">met de woningcorporatie Stichting Stedelink een reserveringsovereenkomst opgevolgd door een koopovereenkomst voor bouwrijpe grond aan te gaan met het oog op de realisatie van 12 sociale huurwoningen en 6 middenhuurwoningen. </text:span>
          </text:p>
            <text:p text:style-name="common-al">
            <text:span text:style-name="nadrukvet">Objectinformatie</text:span>
          </text:p>
            <text:p text:style-name="common-al">Adres: het perceel grond tussen de Raadhuisstraat/Nassaustraat en het Rehobothplantsoen te Moerkapelle </text:p>
            <text:p text:style-name="common-al">Huidig gebruik: voormalige Rehobothschool te Moerkapelle</text:p>
            <text:p text:style-name="common-al">Beoogde Vastgoedontwikkeling: 12 sociale huurwoningen en 6 middenhuurwoningen</text:p>
            <text:p text:style-name="common-al">Perceel: gelegen binnen het perceel kadastraal bekend gemeente te Moerkapelle, sectie B, nummers 1852, 992, 499, 2216 gedeeltelijk. </text:p>
            <text:p text:style-name="common-al">
            <text:span text:style-name="nadrukvet">Criteria voor het aangaan van de reserveringsovereenkomst en na vaststellen van de haalbaarheid aangaan van een koopovereenkomst</text:span>
          </text:p>
            <text:list text:style-name="id1-3-2-1-1-9">
              <text:list-item text:style-override="id1-3-2-1-1-9-1">
                <text:number>1)</text:number>
                <text:p text:style-name="al">De gemeente Zuidplas heeft op 10 december 2024 een Nota van uitgangspunten vastgesteld en vervolgens aan de vier woningcorporaties in Zuidplas, die in Zuidplas werkzaam zijn, een aanbod tot koop gedaan binnen de in de Nota van Uitgangspunten vastgestelde kaders; </text:p>
              </text:list-item>
              <text:list-item text:style-override="id1-3-2-1-1-9-2">
                <text:number>2)</text:number>
                <text:p text:style-name="al">Op basis van de Woningwet voldoet een woningcorporatie aan specifieke eisen, die andere marktpartijen niet kunnen vervullen. Hierbij moet worden gedacht aan de wettelijke taak om sociale huurwoningen te bouwen en moeten werken met sociale huurprijzen.</text:p>
              </text:list-item>
              <text:list-item text:style-override="id1-3-2-1-1-9-3">
                <text:number>3)</text:number>
                <text:p text:style-name="al">Met de realisatie van deze woningen wordt een gemeentelijke bijdrage geleverd aan het oplossen van het landelijk tekort aan sociale huurwoningen en middenhuurwoningen en aan de gemeentelijke doelstellingen in de Woonvisie 2025. </text:p>
              </text:list-item>
              <text:list-item text:style-override="id1-3-2-1-1-9-4">
                <text:number>4)</text:number>
                <text:p text:style-name="al">Stichting Stedelink komt als enige woningcorporatie in aanmerking voor de ontwikkeling van deze grond op basis van de door de Provincie Zuid-Holland vastgestelde regionale woningbouwprogrammering en de Raamovereenkomst Prestatieafspraken 2024-2028 van de woningcorporaties en de gemeente. De andere drie woningcorporaties, die in Zuidplas werkzaam zijn, hebben na een eerste beoordeling verklaard deze woningbouwontwikkeling te gunnen aan Stichting Stedelink. Andere partijen komen daarom niet in aanmerking voor deze verkoop.</text:p>
              </text:list-item>
              <text:list-item text:style-override="id1-3-2-1-1-9-5">
                <text:number>5)</text:number>
                <text:p text:style-name="al">De gemeente ontvangt een marktconforme prijs voor de verkoop van het Perceel (Grondprijzenbrief gemeente Zuidplas 2025).</text:p>
              </text:list-item>
            </text:list>
            <text:p text:style-name="common-al">De gemeente Zuidplas meent daarom dat op grond van bovengenoemde objectieve, redelijke en toetsbare criteria slechts één serieuze gegadigde in aanmerking komt voor het sluiten van een reserveringsovereenkomst met het oog op het aangaan van een koopovereenkomst en de daaruit voortvloeiende juridische levering van bovenvermelde grond. Bij de beoordeling van de criteria komt de gemeente een zekere beleidsvrijheid toe.</text:p>
            <text:p text:style-name="common-al">
            <text:span text:style-name="nadrukvet">Vervaltermijn</text:span>
          </text:p>
            <text:p text:style-name="common-al">Deze termijn is een vervaltermijn. Tegen de voorgenomen verkoop kan geen zienswijze, bezwaar of beroep in de zin van de Awb worden ingediend c.q. ingesteld. Als u het niet eens bent met de voorgenomen verkoop, dan dient u dat binnen 20 kalenderdagen na deze publicatie kenbaar te maken door een kort geding aanhangig te maken bij de voorzieningenrechter van de rechtbank Den Haag.</text:p>
            <text:p text:style-name="last-al">Als u vragen heeft over deze verkoop dan kunt u onder vermelding van Bekendmaking voornemen verkoop bouwgrond Rehobothlocatie  [kenmerk A26.003584] per e-mail contact opnemen met het Cluster Grond en Vastgoed via <text:a xlink:href="mailto:juristen-grond-en-vastgoed@zuidplas.nl" xlink:type="simple"><text:span text:style-name="nadrukondlijn">juristen-grond-en-vastgoed@zuidplas.nl</text:span></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idplas</text:p>
            </table:table-cell>
            <table:table-cell office:value-type="string" table:style-name="header.C">
              <text:p text:style-name="headerright"><text:span text:style-name="nr">Nr. 37451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1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1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Zuidplas</meta:user-defined>
    <meta:user-defined meta:name="OVERHEID.Informatietype/DC.type">officiële publicatie</meta:user-defined>
    <meta:user-defined meta:name="OVERHEID.Gemeente/DCTERMS.publisher">Zuidplas</meta:user-defined>
    <meta:user-defined meta:name="OVERHEID.Gemeente/OVERHEID.authority">Zuidplas</meta:user-defined>
    <meta:user-defined meta:name="OVERHEID.TaxonomieBeleidsagendaDecentraal/OVERHEID.category">Ruimte en infrastructuur | Organisatie en beleid</meta:user-defined>
    <meta:user-defined meta:name="OVERHEIDop.Rubriek/DC.type">andere voorlichtingsinformatie</meta:user-defined>
    <meta:user-defined meta:name="OVERHEIDop.referentienummer">A26.003584</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Voornemen tot verkoop bouwgrond voormalige</meta:user-defined>
    <meta:user-defined meta:name="DCTERMS.W3CDTF/DCTERMS.available">2026-08-05</meta:user-defined>
    <meta:user-defined meta:name="DCTERMS.W3CDTF/OVERHEIDop.jaargang">2026</meta:user-defined>
    <meta:user-defined meta:name="OVERHEIDop.publicationIssue">374518</meta:user-defined>
    <meta:user-defined meta:name="OVERHEIDop.GmbID/DC.identifier">gmb-2026-374518</meta:user-defined>
    <meta:user-defined meta:name="OVERHEIDop.versieInformatie"/>
  </office:meta>
</office:document-meta>
</file>