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erde Helmersstraat 24-2 1054BH Amsterdam, Derde Helmersstraat 24-H 1054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op de begane grond met een dakterras, diverse muurdoorbraken en een dakterras met dakluik op het hoofdgebouw</text:p>
            <text:p text:style-name="common-al">Besluit: verleend</text:p>
            <text:p text:style-name="common-al">Besluit verzonden op: 30-07-2026</text:p>
            <text:p text:style-name="common-al">Zaakadres: Derde Helmersstraat 24-2 1054BH Amsterdam, Derde Helmersstraat 24-H 1054BH Amsterdam</text:p>
            <text:p text:style-name="common-al">Zaaknummer: Z2026-013572</text:p>
            <text:p text:style-name="common-al">DSO-nummer: 202603240205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3572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5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3572</meta:user-defined>
    <meta:user-defined meta:name="DCTERMS.abstract">realiseren van een aanbouw op de begane grond met een dakterras, diverse muurdoorbraken en een dakterras met dakluik op het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Derde Helmersstraat 24-2 1054BH Amsterdam, Derde Helmersstraat 24-H 1054BH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17</meta:user-defined>
    <meta:user-defined meta:name="OVERHEIDop.GmbID/DC.identifier">gmb-2026-374517</meta:user-defined>
    <meta:user-defined meta:name="OVERHEIDop.versieInformatie"/>
  </office:meta>
</office:document-meta>
</file>