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Jan v. Rijzewijkstraat 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juli 2026, geregistreerd onder zaak(nummer) Z2026-00009190, aangaande:</text:p>
            <text:p text:style-name="common-al">Omschrijving/naam: <text:span text:style-name="nadrukvet">kap en herplant van 1 boom beheer boomveiligheid</text:span></text:p>
            <text:p text:style-name="common-al">Locatie/adres: <text:span text:style-name="nadrukvet">Jan v. Rijzewijkstraat te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728c56a1-325a-4693-8e1a-e553a1e28e7d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19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190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5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190</meta:user-defined>
    <meta:user-defined meta:name="DCTERMS.abstract">Z2026-00009190 - kap en herplant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Jan v. Rijzewijkstraat  te Tilburg</meta:user-defined>
    <meta:user-defined meta:name="OVERHEIDop.datumEindeReactietermijn">2026-09-14</meta:user-defined>
    <meta:user-defined meta:name="OVERHEIDop.terinzageleggingBG">https://jeleefomgeving.nl/inzien/001172773/728c56a1-325a-4693-8e1a-e553a1e28e7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05</meta:user-defined>
    <meta:user-defined meta:name="OVERHEIDop.GmbID/DC.identifier">gmb-2026-374505</meta:user-defined>
    <meta:user-defined meta:name="OVERHEIDop.versieInformatie"/>
  </office:meta>
</office:document-meta>
</file>