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dedeling: Geen zienswijzen binnengekomen op ontwerpwijzigingsbesluit omgevingsplan Raalte, kern Luttenberg</text:p>
      <text:section text:name="regeling_id1-3-2" text:style-name="regeling">
        <text:section text:name="aanhef_id1-3-2-1" text:style-name="aanhef">
          <text:section text:name="preambule_id1-3-2-1-1" text:style-name="preambule">
            <text:p text:style-name="al">Het college van burgemeesters en wethouders van Raalte heeft in de periode van 4 juni tot en met 15 juli 2026 de ontwerpwijzing omgevingsplan Raalte, kern Luttenberg ter inzage gelegd. Tijdens deze inzageperiode zijn er geen zienswijzen naar voren gebracht. </text:p>
            <text:p text:style-name="al">
            <text:span text:style-name="nadrukvet">Het plan</text:span> De gemeente Raalte moet vóór 2032 het omgevingsplan voor de hele gemeente hebben gewijzigd. Op die manier voldoet het omgevingsplan aan de Omgevingswet. De wijziging voor de kern Luttenberg is de eerste stap. Het gaat hier om een beleidsarme en technische wijziging. Er worden geen nieuwe gebouwen of activiteiten toegestaan. Dit houdt in dat er voor u in principe niks verandert.</text:p>
            <text:p text:style-name="al">
            <text:span text:style-name="nadrukvet">Inwerkingtreding</text:span> De gemeenteraad besluit na 15 juli over de vaststelling van het wijzigingsbesluit omgevingsplan Raalte, kern Luttenberg. Na vaststelling wordt het plan op gebruikelijke wijze gepubliceerd. Tegen dit vaststellingsbesluit staat beroep open. </text:p>
            <text:p text:style-name="al">
            <text:span text:style-name="nadrukvet">Wetgeving</text:span>
          </text:p>
            <text:p text:style-name="al">Deze mededeling wordt gedaan op grond van artikel 3:18 Algemene wet bestuursrecht. </text:p>
            <text:p text:style-name="al">
            <text:span text:style-name="nadrukvet">Meer informatie?</text:span> U kunt telefonisch contact opnemen met afdeling Ruimtelijke Ordening en Vergunningen via telefoonnummer 0572 34 77 99 of via het mailadres omgevingsplan@raalte.nl.</text:p>
            <text:p text:style-name="al"/>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aalte</text:p>
            </table:table-cell>
            <table:table-cell office:value-type="string" table:style-name="header.C">
              <text:p text:style-name="headerright"><text:span text:style-name="nr">Nr. 37449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49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49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Raalte</meta:user-defined>
    <meta:user-defined meta:name="OVERHEID.Informatietype/DC.type">officiële publicatie</meta:user-defined>
    <meta:user-defined meta:name="OVERHEIDop.Rubriek/DC.type">overige overheidsinformatie</meta:user-defined>
    <meta:user-defined meta:name="OVERHEID.Gemeente/OVERHEID.authority">Raalte</meta:user-defined>
    <meta:user-defined meta:name="OVERHEID.Gemeente/DCTERMS.publisher">Raalte</meta:user-defined>
    <meta:user-defined meta:name="OVERHEID.TaxonomieBeleidsagendaDecentraal/OVERHEID.category">Ruimte en infrastructuur | Organisatie en beleid</meta:user-defined>
    <dc:language>nl</dc:language>
    <meta:user-defined meta:name="OVERHEIDop.locatietype/OVERHEIDop.gebiedsmarkering">Gemeente</meta:user-defined>
    <meta:user-defined meta:name="DC.title">Mededeling: Geen zienswijzen binnengekomen op ontwerpwijzigingsbesluit omgevingsplan Raalte, kern Luttenberg</meta:user-defined>
    <meta:user-defined meta:name="DCTERMS.W3CDTF/DCTERMS.available">2026-08-05</meta:user-defined>
    <meta:user-defined meta:name="DCTERMS.W3CDTF/OVERHEIDop.jaargang">2026</meta:user-defined>
    <meta:user-defined meta:name="OVERHEIDop.publicationIssue">374496</meta:user-defined>
    <meta:user-defined meta:name="OVERHEIDop.GmbID/DC.identifier">gmb-2026-374496</meta:user-defined>
    <meta:user-defined meta:name="OVERHEIDop.versieInformatie"/>
  </office:meta>
</office:document-meta>
</file>