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Nieuwe Binnenweg 356A 3023ES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03-08-2026</text:span> (op dezelfde dag verzonden) een omgevingsvergunning, met kenmerk <text:span text:style-name="nadrukvet">Z2026-006276</text:span><text:span text:style-name="nadrukvet">/2026051101973</text:span>, heeft verleend voor de Bouwactiviteit (omgevingsplan), Bouwactiviteit (technisch), Buitenplanse activiteit (BOPA). <text:span text:style-name="nadrukcur">(Grondslag: Omgevingswet, artikel 5.1)</text:span></text:p>
            <text:p text:style-name="common-al">De aanvraag betreft het deels in gebruik nemen als horecagelegenheid van een bestaand kantoorpand voor een periode van 5 jaar op de locatie Nieuwe Binnenweg 356A 3023ES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449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9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9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6276</meta:user-defined>
    <meta:user-defined meta:name="DCTERMS.abstract">het deels in gebruik nemen als horecagelegenheid van een bestaand kantoorpand voor een periode van 5 jaar</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Nieuwe Binnenweg 356A 3023ES Rotterdam</meta:user-defined>
    <meta:user-defined meta:name="DCTERMS.W3CDTF/DCTERMS.available">2026-08-05</meta:user-defined>
    <meta:user-defined meta:name="DCTERMS.W3CDTF/OVERHEIDop.jaargang">2026</meta:user-defined>
    <meta:user-defined meta:name="OVERHEIDop.publicationIssue">374491</meta:user-defined>
    <meta:user-defined meta:name="OVERHEIDop.GmbID/DC.identifier">gmb-2026-374491</meta:user-defined>
    <meta:user-defined meta:name="OVERHEIDop.versieInformatie"/>
  </office:meta>
</office:document-meta>
</file>