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steigers van 24-8 t/m 30-11, Fnidsen, Veneetsehof en Keizerstraat,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Fnidsen, Veneetsehof en Keizerstraat, Alkmaar<text:span text:style-name="nadrukvet">; </text:span>het plaatsen van steigers van 24-8 t/m 30-11</text:p>
            <text:p text:style-name="common-al">
            
          </text:p>
            <text:p text:style-name="common-al">Verzenddatum:  03-08-2026 </text:p>
            <text:p text:style-name="common-al">Zaaknummer: 00001393122</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448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8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8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3122</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Vlak</meta:user-defined>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Omgevingsvergunning regulier Verleend: het plaatsen van steigers van 24-8 t/m 30-11, Fnidsen, Veneetsehof en Keizerstraat, Alkmaar</meta:user-defined>
    <meta:user-defined meta:name="DCTERMS.W3CDTF/DCTERMS.available">2026-08-05</meta:user-defined>
    <meta:user-defined meta:name="DCTERMS.W3CDTF/OVERHEIDop.jaargang">2026</meta:user-defined>
    <meta:user-defined meta:name="OVERHEIDop.publicationIssue">374489</meta:user-defined>
    <meta:user-defined meta:name="OVERHEIDop.GmbID/DC.identifier">gmb-2026-374489</meta:user-defined>
    <meta:user-defined meta:name="OVERHEIDop.versieInformatie"/>
  </office:meta>
</office:document-meta>
</file>