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Hulweg 2, 8097RE Oosterwolde G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Hulweg 2 in Oosterwolde Gld, voor het aanleggen van een uitrit, ontvangen op 2 augustus 2026 (zaaknummer R2026-02056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744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R2026-02056</meta:user-defined>
    <meta:user-defined meta:name="DCTERMS.abstract">Betreft: Aanvraag op locatie Hulweg 2, 8097RE Oosterwolde Gl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, Hulweg 2, 8097RE Oosterwolde Gl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4488</meta:user-defined>
    <meta:user-defined meta:name="OVERHEIDop.GmbID/DC.identifier">gmb-2026-374488</meta:user-defined>
    <meta:user-defined meta:name="OVERHEIDop.versieInformatie"/>
  </office:meta>
</office:document-meta>
</file>