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vrijstaande woning en het maken van een uitrit aan Kruisweg, kavel B, nabij nummer 30, sectie A nummer 1586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03114  Kruisweg, kavel B, nabij nummer 30, sectie A nummer 1586, Bleiswijk. </text:p>
            <text:p text:style-name="common-al">Het bouwen van een vrijstaande woning en het maken van een uitrit (verzonden 29-07-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744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4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03114</meta:user-defined>
    <dc:language>nl</dc:language>
    <meta:user-defined meta:name="OVERHEIDop.locatietype/OVERHEIDop.gebiedsmarkering">Perceel</meta:user-defined>
    <meta:user-defined meta:name="DC.title">Toestemming voor het bouwen van een vrijstaande woning en het maken van een uitrit aan Kruisweg, kavel B, nabij nummer 30, sectie A nummer 1586 te Bleiswijk</meta:user-defined>
    <meta:user-defined meta:name="DCTERMS.W3CDTF/DCTERMS.available">2026-08-05</meta:user-defined>
    <meta:user-defined meta:name="DCTERMS.W3CDTF/OVERHEIDop.jaargang">2026</meta:user-defined>
    <meta:user-defined meta:name="OVERHEIDop.publicationIssue">374487</meta:user-defined>
    <meta:user-defined meta:name="OVERHEIDop.GmbID/DC.identifier">gmb-2026-374487</meta:user-defined>
    <meta:user-defined meta:name="OVERHEIDop.versieInformatie"/>
  </office:meta>
</office:document-meta>
</file>