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aliseren van een woning Het Klooster 7, 2801ER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gemeente Gouda besloten om de beslistermijn van de aanvraag met kenmerk 2026-00012989 voor het realiseren van een woning op de locatie Het Klooster 7, 2801ER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44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2989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realiseren van een woning Het Klooster 7, 2801ER Gou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66</meta:user-defined>
    <meta:user-defined meta:name="OVERHEIDop.GmbID/DC.identifier">gmb-2026-374466</meta:user-defined>
    <meta:user-defined meta:name="OVERHEIDop.versieInformatie"/>
  </office:meta>
</office:document-meta>
</file>