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prichten tweede gebouw voor het bedrijf Stogger te Helden, Helden perceel HDN01 V 16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4 juli 2026 een aanvraag omgevingsvergunning ontvangen voor het oprichten tweede gebouw voor het bedrijf Stogger te Helden op locatie Helden perceel HDN01 V 1635. De aanvraag is geregistreerd onder zaaknummer Z2026-00003307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744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07</meta:user-defined>
    <meta:user-defined meta:name="DCTERMS.abstract">Betreft: Aanvraag op locatie Helden perceel HDN01 V 1635</meta:user-defined>
    <dc:language>nl</dc:language>
    <meta:user-defined meta:name="OVERHEIDop.locatietype/OVERHEIDop.gebiedsmarkering">Vlak</meta:user-defined>
    <meta:user-defined meta:name="DC.title">Aanvraag omgevingsvergunning voor oprichten tweede gebouw voor het bedrijf Stogger te Helden, Helden perceel HDN01 V 163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63</meta:user-defined>
    <meta:user-defined meta:name="OVERHEIDop.GmbID/DC.identifier">gmb-2026-374463</meta:user-defined>
    <meta:user-defined meta:name="OVERHEIDop.versieInformatie"/>
  </office:meta>
</office:document-meta>
</file>