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Grauweck 30, 6462HL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 augustus 2026 een aanvraag omgevingsvergunning voor het plaatsen van een buitenunit van een airco op de locatie Grauweck 30, 6462HL Kerkrade (kadastrale aanduiding KRD00,sectie E, nr. 6482).</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445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5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00</meta:user-defined>
    <meta:user-defined meta:name="DCTERMS.abstract">Betreft: Aanvraag op locatie Grauweck 30, 6462HL Kerkra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Grauweck 30, 6462HL Kerkrade</meta:user-defined>
    <meta:user-defined meta:name="DCTERMS.W3CDTF/DCTERMS.available">2026-08-05</meta:user-defined>
    <meta:user-defined meta:name="DCTERMS.W3CDTF/OVERHEIDop.jaargang">2026</meta:user-defined>
    <meta:user-defined meta:name="OVERHEIDop.publicationIssue">374458</meta:user-defined>
    <meta:user-defined meta:name="OVERHEIDop.GmbID/DC.identifier">gmb-2026-374458</meta:user-defined>
    <meta:user-defined meta:name="OVERHEIDop.versieInformatie"/>
  </office:meta>
</office:document-meta>
</file>