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zettingsvergunning verleend obv wijkquotum Piet Wiedijkstraat 28 1068N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an 1 zelfstandige woonruimte in 4 onzelfstandige woonruimten op de locatie Piet Wiedijkstraat 28</text:p>
            <text:p text:style-name="common-al">Besluit: verleend obv wijkquotum</text:p>
            <text:p text:style-name="common-al">Besluit verzonden op: 03-08-2026</text:p>
            <text:p text:style-name="common-al">Zaakadres: Piet Wiedijkstraat 28 1068NV Amsterdam</text:p>
            <text:p text:style-name="common-al">Zaaknummer: Z2026-016945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sdnw@amsterdam.nl?Subject=Dossiernummer Z2026-016945" xlink:type="simple">vthsdnw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3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45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45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45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6945</meta:user-defined>
    <meta:user-defined meta:name="DCTERMS.abstract">van 1 zelfstandige woonruimte in 4 onzelfstandige woonruimten op de locatie Piet Wiedijkstraat 28</meta:user-defined>
    <dc:language>nl</dc:language>
    <meta:user-defined meta:name="OVERHEIDop.locatietype/OVERHEIDop.gebiedsmarkering">Punt</meta:user-defined>
    <meta:user-defined meta:name="DC.title">Besluit omzettingsvergunning verleend obv wijkquotum Piet Wiedijkstraat 28 1068NV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453</meta:user-defined>
    <meta:user-defined meta:name="OVERHEIDop.GmbID/DC.identifier">gmb-2026-374453</meta:user-defined>
    <meta:user-defined meta:name="OVERHEIDop.versieInformatie"/>
  </office:meta>
</office:document-meta>
</file>