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bouwen van een pand  Vlamingstraat 9, 2801VV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Omgevingsdienst Midden-Holland (ODMH) namens gemeente Gouda besloten om de beslistermijn van de aanvraag met kenmerk 2026-00011620 voor het verbouwen van een pand  op de locatie Vlamingstraat 9, 2801VV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44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1620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verbouwen van een pand  Vlamingstraat 9, 2801VV Gou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49</meta:user-defined>
    <meta:user-defined meta:name="OVERHEIDop.GmbID/DC.identifier">gmb-2026-374449</meta:user-defined>
    <meta:user-defined meta:name="OVERHEIDop.versieInformatie"/>
  </office:meta>
</office:document-meta>
</file>