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Zuiderzeestraatweg 181 (nabij Stouwdamsweg), 8096BH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Zuiderzeestraatweg 181 (nabij Stouwdamsweg) in Oldebroek, voor realiseren van rijwoningen, tweekappers, functiewijziging dokterswoning en kap, ontvangen op 31 juli 2026 (zaaknummer R2026-02033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7444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Rx.Mission zaak R2026-02033</meta:user-defined>
    <meta:user-defined meta:name="DCTERMS.abstract">Betreft: Aanvraag op locatie Zuiderzeestraatweg 181 (nabij Stouwdamsweg), 8096BH Oldebroek</meta:user-defined>
    <dc:language>nl</dc:language>
    <meta:user-defined meta:name="OVERHEIDop.locatietype/OVERHEIDop.gebiedsmarkering">Vlak</meta:user-defined>
    <meta:user-defined meta:name="DC.title">Kennisgeving ontvangst Aanvraag Omgevingsvergunning, Zuiderzeestraatweg 181 (nabij Stouwdamsweg), 8096BH Oldebroe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4442</meta:user-defined>
    <meta:user-defined meta:name="OVERHEIDop.GmbID/DC.identifier">gmb-2026-374442</meta:user-defined>
    <meta:user-defined meta:name="OVERHEIDop.versieInformatie"/>
  </office:meta>
</office:document-meta>
</file>