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oogveldweg ong, Broekhuizen (BHZ01 F 708), verleende Omgevingsvergunning (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uitvoeren van graafwerkzaamheden t.b.v. de realisatie van een wadi-systeem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6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44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156</meta:user-defined>
    <meta:user-defined meta:name="DCTERMS.abstract">Betreft: Beschikking op aanvraag op locatie Hoogveldweg ong, Broekhuizen (BHZ01 F 708)</meta:user-defined>
    <dc:language>nl</dc:language>
    <meta:user-defined meta:name="OVERHEIDop.locatietype/OVERHEIDop.gebiedsmarkering">Vlak</meta:user-defined>
    <meta:user-defined meta:name="DC.title">Hoogveldweg ong, Broekhuizen (BHZ01 F 708), verleende Omgevingsvergunning (5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26</meta:user-defined>
    <meta:user-defined meta:name="OVERHEIDop.GmbID/DC.identifier">gmb-2026-374426</meta:user-defined>
    <meta:user-defined meta:name="OVERHEIDop.versieInformatie"/>
  </office:meta>
</office:document-meta>
</file>