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evenementenaanvraag: Theta Herfstregatta, Kanaaldijk-Zuid 50 5645T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nderstaande aanvraag om APV vergunning evenementen is ingediend.</text:p>
            <text:p text:style-name="common-al">Zaaknummer: EHV-ZP2026-007228</text:p>
            <text:p text:style-name="common-al">Omschrijving: Theta Herfstregatta</text:p>
            <text:p text:style-name="common-al">Datum evenement:3 en 4 oktober 2026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Kanaaldijk-Zuid 50 5645TA Eindhoven</text:p>
              </text:list-item>
            </text:list>
            <text:p text:style-name="common-al">Datum ontvangst: 23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4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7228</meta:user-defined>
    <meta:user-defined meta:name="DCTERMS.abstract">Theta Herfstregatta</meta:user-defined>
    <dc:language>nl</dc:language>
    <meta:user-defined meta:name="OVERHEIDop.locatietype/OVERHEIDop.gebiedsmarkering">Punt</meta:user-defined>
    <meta:user-defined meta:name="DC.title">Ingekomen evenementenaanvraag: Theta Herfstregatta, Kanaaldijk-Zuid 50 5645TA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22</meta:user-defined>
    <meta:user-defined meta:name="OVERHEIDop.GmbID/DC.identifier">gmb-2026-374422</meta:user-defined>
    <meta:user-defined meta:name="OVERHEIDop.versieInformatie"/>
  </office:meta>
</office:document-meta>
</file>